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27500000262A6EF1A4BD956963A.png" manifest:media-type="image/png"/>
  <manifest:file-entry manifest:full-path="Pictures/10000000000002F900000232001A9B397BA8E73C.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Wingdings 2" svg:font-family="'Wingdings 2'" style:font-family-generic="roman" style:font-pitch="variable" style:font-charset="x-symbol"/>
    <style:font-face style:name="EuropeanPi-Three" svg:font-family="EuropeanPi-Three, 'Arial Unicode MS'"/>
    <style:font-face style:name="Mangal1" svg:font-family="Mangal"/>
    <style:font-face style:name="全真楷書" svg:font-family="全真楷書, 'Arial Unicode MS'" style:font-family-generic="modern"/>
    <style:font-face style:name="細明體" svg:font-family="細明體, MingLiU" style:font-family-generic="modern"/>
    <style:font-face style:name="標楷體" svg:font-family="標楷體" style:font-family-generic="script"/>
    <style:font-face style:name="DFKai-SB" svg:font-family="DFKai-SB, 標楷體" style:font-family-generic="swiss"/>
    <style:font-face style:name="HelveticaNeue-Condensed" svg:font-family="HelveticaNeue-Condensed, 'Arial Unicode M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6.104cm" fo:margin-left="-0.076cm" table:align="left" style:writing-mode="lr-tb"/>
    </style:style>
    <style:style style:name="表格1.A" style:family="table-column">
      <style:table-column-properties style:column-width="16.104cm"/>
    </style:style>
    <style:style style:name="表格1.1" style:family="table-row">
      <style:table-row-properties style:min-row-height="18.493cm" fo:keep-together="auto"/>
    </style:style>
    <style:style style:name="表格1.A1" style:family="table-cell">
      <style:table-cell-properties style:vertical-align="top" fo:padding-left="0.049cm" fo:padding-right="0.049cm" fo:padding-top="0cm" fo:padding-bottom="0cm" fo:border="1.5pt solid #000000" style:writing-mode="lr-tb"/>
    </style:style>
    <style:style style:name="表格2" style:family="table">
      <style:table-properties style:width="16.522cm" fo:margin-left="-0.76cm" table:align="left" style:writing-mode="lr-tb"/>
    </style:style>
    <style:style style:name="表格2.A" style:family="table-column">
      <style:table-column-properties style:column-width="1.374cm"/>
    </style:style>
    <style:style style:name="表格2.B" style:family="table-column">
      <style:table-column-properties style:column-width="1.498cm"/>
    </style:style>
    <style:style style:name="表格2.C" style:family="table-column">
      <style:table-column-properties style:column-width="11.382cm"/>
    </style:style>
    <style:style style:name="表格2.D" style:family="table-column">
      <style:table-column-properties style:column-width="2.268cm"/>
    </style:style>
    <style:style style:name="表格2.1" style:family="table-row">
      <style:table-row-properties fo:keep-together="auto"/>
    </style:style>
    <style:style style:name="表格2.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2.C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2.D1" style:family="table-cell">
      <style:table-cell-properties style:vertical-align="top" fo:padding-left="0.191cm" fo:padding-right="0.191cm" fo:padding-top="0cm" fo:padding-bottom="0cm" fo:border="0.5pt solid #000000" style:writing-mode="lr-tb"/>
    </style:style>
    <style:style style:name="P1" style:family="paragraph" style:parent-style-name="Standard">
      <style:paragraph-properties fo:line-height="0.882cm" fo:text-align="justify" style:justify-single-word="false"/>
      <style:text-properties fo:font-size="14pt" fo:font-weight="bold" style:font-size-asian="14pt" style:font-weight-asian="bold" style:font-size-complex="14pt"/>
    </style:style>
    <style:style style:name="P2" style:family="paragraph" style:parent-style-name="Standard">
      <style:paragraph-properties fo:text-align="center" style:justify-single-word="false" style:snap-to-layout-grid="false"/>
      <style:text-properties fo:color="#000000" style:font-name="標楷體" fo:font-size="16pt" fo:font-weight="bold" style:font-name-asian="標楷體" style:font-size-asian="16pt" style:font-weight-asian="bold" style:font-name-complex="標楷體" style:font-size-complex="16pt"/>
    </style:style>
    <style:style style:name="P3" style:family="paragraph" style:parent-style-name="Standard">
      <style:paragraph-properties fo:text-align="justify" style:justify-single-word="false" style:snap-to-layout-grid="false"/>
      <style:text-properties fo:color="#000000" style:font-name="標楷體" fo:font-size="10pt" fo:font-weight="bold" style:font-name-asian="標楷體" style:font-size-asian="10pt" style:font-weight-asian="bold" style:font-name-complex="標楷體" style:font-size-complex="10pt"/>
    </style:style>
    <style:style style:name="P4" style:family="paragraph" style:parent-style-name="Standard">
      <style:text-properties fo:color="#000000" style:font-name="標楷體" fo:font-size="10pt" style:font-name-asian="標楷體" style:font-size-asian="10pt" style:font-name-complex="標楷體" style:font-size-complex="10pt"/>
    </style:style>
    <style:style style:name="P5" style:family="paragraph" style:parent-style-name="Standard">
      <style:paragraph-properties fo:text-align="justify" style:justify-single-word="false"/>
      <style:text-properties fo:color="#000000" style:font-name="標楷體" fo:font-size="10pt" fo:language="zh" fo:country="TW" style:font-name-asian="標楷體" style:font-size-asian="10pt" style:language-asian="zh" style:country-asian="TW" style:font-name-complex="標楷體" style:font-size-complex="10pt"/>
    </style:style>
    <style:style style:name="P6" style:family="paragraph" style:parent-style-name="Standard">
      <style:paragraph-properties fo:text-align="justify" style:justify-single-word="false" style:snap-to-layout-grid="false"/>
      <style:text-properties fo:color="#000000" style:font-name="標楷體" fo:font-size="10pt" fo:language="zh" fo:country="TW" style:font-name-asian="標楷體" style:font-size-asian="10pt" style:language-asian="zh" style:country-asian="TW" style:font-name-complex="標楷體" style:font-size-complex="10pt"/>
    </style:style>
    <style:style style:name="P7" style:family="paragraph" style:parent-style-name="Standard">
      <style:paragraph-properties fo:text-align="justify" style:justify-single-word="false" style:snap-to-layout-grid="false"/>
      <style:text-properties fo:color="#000000" style:font-name="標楷體" fo:font-size="10pt" fo:language="zh" fo:country="TW" fo:font-weight="bold" fo:background-color="#d8d8d8" style:font-name-asian="標楷體" style:font-size-asian="10pt" style:language-asian="zh" style:country-asian="TW" style:font-weight-asian="bold" style:font-name-complex="標楷體" style:font-size-complex="10pt"/>
    </style:style>
    <style:style style:name="P8" style:family="paragraph" style:parent-style-name="Standard">
      <style:paragraph-properties fo:line-height="0.423cm" style:text-autospace="none"/>
      <style:text-properties fo:color="#000000" style:font-name="標楷體" fo:font-size="10pt" style:letter-kerning="true" style:font-name-asian="標楷體" style:font-size-asian="10pt" style:font-name-complex="標楷體" style:font-size-complex="10pt"/>
    </style:style>
    <style:style style:name="P9" style:family="paragraph" style:parent-style-name="Standard">
      <style:paragraph-properties fo:text-align="justify" style:justify-single-word="false" style:snap-to-layout-grid="false"/>
      <style:text-properties fo:color="#000000" style:font-name="標楷體" style:font-name-asian="標楷體" style:font-name-complex="標楷體"/>
    </style:style>
    <style:style style:name="P10" style:family="paragraph" style:parent-style-name="Standard">
      <style:paragraph-properties fo:text-align="center" style:justify-single-word="false" style:snap-to-layout-grid="false"/>
      <style:text-properties fo:color="#000000" fo:font-size="16pt" fo:font-weight="bold" style:font-size-asian="16pt" style:font-weight-asian="bold" style:font-size-complex="16pt"/>
    </style:style>
    <style:style style:name="P11" style:family="paragraph" style:parent-style-name="Standard">
      <style:paragraph-properties fo:text-align="justify" style:justify-single-word="false"/>
      <style:text-properties fo:color="#000000" fo:font-size="10pt" fo:font-weight="bold" fo:background-color="#d8d8d8" style:font-name-asian="標楷體" style:font-size-asian="10pt" style:font-weight-asian="bold" style:font-size-complex="10pt"/>
    </style:style>
    <style:style style:name="P12" style:family="paragraph" style:parent-style-name="Standard">
      <style:paragraph-properties fo:text-align="justify" style:justify-single-word="false" style:snap-to-layout-grid="false"/>
      <style:text-properties fo:color="#000000" fo:font-size="10pt" fo:font-weight="bold" fo:background-color="#d8d8d8" style:font-name-asian="標楷體" style:font-size-asian="10pt" style:font-weight-asian="bold" style:font-size-complex="10pt"/>
    </style:style>
    <style:style style:name="P13" style:family="paragraph" style:parent-style-name="Standard">
      <style:text-properties fo:color="#000000" fo:font-size="10pt" style:font-size-asian="10pt" style:font-size-complex="10pt"/>
    </style:style>
    <style:style style:name="P14" style:family="paragraph" style:parent-style-name="Standard">
      <style:paragraph-properties fo:text-align="justify" style:justify-single-word="false" style:snap-to-layout-grid="false"/>
      <style:text-properties fo:color="#000000" fo:font-size="10pt" style:font-size-asian="10pt" style:font-size-complex="10pt"/>
    </style:style>
    <style:style style:name="P15" style:family="paragraph" style:parent-style-name="Standard">
      <style:paragraph-properties fo:text-align="justify" style:justify-single-word="false" style:snap-to-layout-grid="false"/>
      <style:text-properties fo:color="#000000" fo:font-size="10pt" style:font-name-asian="標楷體" style:font-size-asian="10pt" style:font-size-complex="10pt"/>
    </style:style>
    <style:style style:name="P16" style:family="paragraph" style:parent-style-name="Standard" style:list-style-name="WW8Num5">
      <style:paragraph-properties fo:text-align="justify" style:justify-single-word="false"/>
      <style:text-properties fo:color="#000000" fo:font-size="10pt" style:font-name-asian="標楷體" style:font-size-asian="10pt" style:font-size-complex="10pt"/>
    </style:style>
    <style:style style:name="P17" style:family="paragraph" style:parent-style-name="Standard">
      <style:paragraph-properties fo:text-align="justify" style:justify-single-word="false"/>
      <style:text-properties fo:color="#000000" fo:font-size="10pt" fo:language="zh" fo:country="TW" style:font-name-asian="標楷體" style:font-size-asian="10pt" style:language-asian="zh" style:country-asian="TW" style:font-size-complex="10pt"/>
    </style:style>
    <style:style style:name="P18" style:family="paragraph" style:parent-style-name="Standard">
      <style:paragraph-properties fo:text-align="justify" style:justify-single-word="false" style:snap-to-layout-grid="false"/>
      <style:text-properties fo:color="#000000" fo:font-size="10pt" fo:language="zh" fo:country="TW" fo:font-weight="bold" fo:background-color="#d8d8d8" style:font-name-asian="標楷體" style:font-size-asian="10pt" style:language-asian="zh" style:country-asian="TW" style:font-weight-asian="bold" style:font-size-complex="10pt"/>
    </style:style>
    <style:style style:name="P19" style:family="paragraph" style:parent-style-name="Standard">
      <style:text-properties fo:color="#000000" fo:font-size="10pt" fo:language="zh" fo:country="TW" fo:font-weight="bold" fo:background-color="#d8d8d8" style:font-size-asian="10pt" style:language-asian="zh" style:country-asian="TW" style:font-weight-asian="bold" style:font-size-complex="10pt"/>
    </style:style>
    <style:style style:name="P20" style:family="paragraph" style:parent-style-name="Standard">
      <style:paragraph-properties fo:text-align="justify" style:justify-single-word="false" style:snap-to-layout-grid="false"/>
      <style:text-properties fo:color="#000000" fo:font-size="10pt" fo:letter-spacing="0.011cm" fo:language="zh" fo:country="TW" style:font-name-asian="標楷體" style:font-size-asian="10pt" style:language-asian="zh" style:country-asian="TW" style:font-size-complex="10pt"/>
    </style:style>
    <style:style style:name="P21" style:family="paragraph" style:parent-style-name="Standard">
      <style:text-properties fo:color="#000000" style:font-name="Calibri" fo:font-size="11pt" style:font-size-asian="11pt" style:font-name-complex="Calibri" style:font-size-complex="11pt"/>
    </style:style>
    <style:style style:name="P22" style:family="paragraph" style:parent-style-name="Standard">
      <style:paragraph-properties style:snap-to-layout-grid="false"/>
      <style:text-properties fo:color="#000000" style:font-name="Calibri" fo:font-size="11pt" style:font-size-asian="11pt" style:font-name-complex="Calibri" style:font-size-complex="11pt"/>
    </style:style>
    <style:style style:name="P23" style:family="paragraph" style:parent-style-name="Standard">
      <style:paragraph-properties style:snap-to-layout-grid="false"/>
      <style:text-properties fo:color="#000000" style:font-name="Calibri" fo:font-size="11pt" style:font-name-asian="標楷體" style:font-size-asian="11pt" style:font-name-complex="Calibri" style:font-size-complex="11pt"/>
    </style:style>
    <style:style style:name="P24" style:family="paragraph" style:parent-style-name="Standard">
      <style:paragraph-properties fo:text-align="center" style:justify-single-word="false"/>
      <style:text-properties style:font-name="標楷體" fo:font-size="14pt" fo:font-weight="bold" style:font-name-asian="標楷體" style:font-size-asian="14pt" style:font-weight-asian="bold" style:font-name-complex="標楷體" style:font-size-complex="14pt"/>
    </style:style>
    <style:style style:name="P25" style:family="paragraph" style:parent-style-name="Standard">
      <style:paragraph-properties fo:line-height="150%"/>
      <style:text-properties style:font-name="標楷體" fo:font-size="13.5pt" style:font-name-asian="標楷體" style:font-size-asian="13.5pt" style:font-name-complex="標楷體" style:font-size-complex="13.5pt"/>
    </style:style>
    <style:style style:name="P26" style:family="paragraph" style:parent-style-name="Standard">
      <style:paragraph-properties style:line-height-at-least="0cm" fo:text-align="center" style:justify-single-word="false"/>
      <style:text-properties style:font-name="標楷體" fo:font-size="11pt" style:font-name-asian="標楷體" style:font-size-asian="11pt" style:font-name-complex="標楷體" style:font-size-complex="11pt"/>
    </style:style>
    <style:style style:name="P27" style:family="paragraph" style:parent-style-name="Standard">
      <style:paragraph-properties fo:text-align="justify" style:justify-single-word="false"/>
    </style:style>
    <style:style style:name="P28" style:family="paragraph" style:parent-style-name="Standard">
      <style:paragraph-properties fo:text-align="justify" style:justify-single-word="false" style:snap-to-layout-grid="false"/>
    </style:style>
    <style:style style:name="P29" style:family="paragraph" style:parent-style-name="Standard">
      <style:text-properties fo:font-size="10pt" style:font-size-asian="10pt" style:font-size-complex="10pt"/>
    </style:style>
    <style:style style:name="P30" style:family="paragraph" style:parent-style-name="Standard">
      <style:paragraph-properties fo:text-align="justify" style:justify-single-word="false" style:snap-to-layout-grid="false"/>
      <style:text-properties fo:font-size="10pt" style:font-name-asian="標楷體" style:font-size-asian="10pt" style:font-size-complex="10pt"/>
    </style:style>
    <style:style style:name="P31" style:family="paragraph" style:parent-style-name="Standard">
      <style:paragraph-properties style:snap-to-layout-grid="false"/>
      <style:text-properties fo:font-size="10pt" style:font-name-asian="標楷體" style:font-size-asian="10pt" style:font-size-complex="10pt"/>
    </style:style>
    <style:style style:name="P32" style:family="paragraph" style:parent-style-name="Standard">
      <style:paragraph-properties fo:text-align="justify" style:justify-single-word="false" style:snap-to-layout-grid="false"/>
      <style:text-properties fo:font-size="10pt" fo:language="zh" fo:country="TW" fo:font-weight="bold" fo:background-color="#d8d8d8" style:font-size-asian="10pt" style:language-asian="zh" style:country-asian="TW" style:font-weight-asian="bold" style:font-size-complex="10pt"/>
    </style:style>
    <style:style style:name="P33" style:family="paragraph" style:parent-style-name="Standard">
      <style:paragraph-properties fo:text-align="justify" style:justify-single-word="false" style:snap-to-layout-grid="false"/>
      <style:text-properties fo:font-size="10pt" fo:language="zh" fo:country="TW" style:font-size-asian="10pt" style:language-asian="zh" style:country-asian="TW" style:font-size-complex="10pt"/>
    </style:style>
    <style:style style:name="P34" style:family="paragraph" style:parent-style-name="Standard">
      <style:paragraph-properties fo:line-height="0.423cm" fo:text-align="center" style:justify-single-word="false"/>
    </style:style>
    <style:style style:name="P35" style:family="paragraph" style:parent-style-name="Standard">
      <style:paragraph-properties fo:text-align="justify" style:justify-single-word="false"/>
    </style:style>
    <style:style style:name="P36" style:family="paragraph" style:parent-style-name="Standard">
      <style:paragraph-properties fo:text-align="justify" style:justify-single-word="false" style:snap-to-layout-grid="false"/>
    </style:style>
    <style:style style:name="P37" style:family="paragraph" style:parent-style-name="Standard" style:list-style-name="WW8Num4">
      <style:paragraph-properties fo:text-align="justify" style:justify-single-word="false"/>
    </style:style>
    <style:style style:name="P38" style:family="paragraph" style:parent-style-name="Standard" style:list-style-name="WW8Num5">
      <style:paragraph-properties fo:text-align="justify" style:justify-single-word="false"/>
    </style:style>
    <style:style style:name="P39" style:family="paragraph" style:parent-style-name="Standard">
      <style:paragraph-properties fo:line-height="0.635cm" style:text-autospace="none"/>
    </style:style>
    <style:style style:name="P40" style:family="paragraph" style:parent-style-name="Standard">
      <style:paragraph-properties fo:line-height="0.423cm" style:text-autospace="none"/>
    </style:style>
    <style:style style:name="P41" style:family="paragraph" style:parent-style-name="Standard">
      <style:paragraph-properties fo:line-height="0.423cm" fo:text-align="justify" style:justify-single-word="false"/>
    </style:style>
    <style:style style:name="P42" style:family="paragraph" style:parent-style-name="Standard">
      <style:paragraph-properties style:text-autospace="none"/>
    </style:style>
    <style:style style:name="P43" style:family="paragraph" style:parent-style-name="Standard">
      <style:paragraph-properties style:snap-to-layout-grid="false"/>
    </style:style>
    <style:style style:name="P44" style:family="paragraph" style:parent-style-name="Standard">
      <style:paragraph-properties fo:text-align="center" style:justify-single-word="false"/>
    </style:style>
    <style:style style:name="P45" style:family="paragraph" style:parent-style-name="Standard">
      <style:paragraph-properties fo:text-align="center" style:justify-single-word="false" style:snap-to-layout-grid="false"/>
    </style:style>
    <style:style style:name="P46" style:family="paragraph" style:parent-style-name="Standard">
      <style:paragraph-properties fo:line-height="0.882cm" fo:text-align="justify" style:justify-single-word="false"/>
    </style:style>
    <style:style style:name="P47" style:family="paragraph" style:parent-style-name="Standard">
      <style:paragraph-properties fo:line-height="150%"/>
    </style:style>
    <style:style style:name="P48" style:family="paragraph" style:parent-style-name="Standard">
      <style:paragraph-properties fo:line-height="150%" fo:text-align="justify" style:justify-single-word="false"/>
    </style:style>
    <style:style style:name="P49" style:family="paragraph" style:parent-style-name="Standard">
      <style:paragraph-properties fo:line-height="150%" fo:text-align="end" style:justify-single-word="false"/>
    </style:style>
    <style:style style:name="P50" style:family="paragraph" style:parent-style-name="Standard">
      <style:paragraph-properties style:text-autospace="none"/>
    </style:style>
    <style:style style:name="P51" style:family="paragraph" style:parent-style-name="Standard">
      <style:paragraph-properties style:text-autospace="none"/>
      <style:text-properties style:font-name-asian="標楷體" style:font-name-complex="標楷體"/>
    </style:style>
    <style:style style:name="P52" style:family="paragraph" style:parent-style-name="Standard">
      <style:paragraph-properties fo:text-align="center" style:justify-single-word="false"/>
      <style:text-properties style:font-name-asian="標楷體"/>
    </style:style>
    <style:style style:name="P53" style:family="paragraph" style:parent-style-name="Standard">
      <style:text-properties style:font-name-asian="標楷體" style:font-name-complex="Wingdings 2"/>
    </style:style>
    <style:style style:name="P54" style:family="paragraph" style:parent-style-name="Standard">
      <style:paragraph-properties fo:text-align="center" style:justify-single-word="false"/>
      <style:text-properties fo:font-size="13.5pt" style:font-size-asian="13.5pt" style:font-size-complex="13.5pt"/>
    </style:style>
    <style:style style:name="P55" style:family="paragraph" style:parent-style-name="Standard">
      <style:paragraph-properties fo:line-height="150%"/>
      <style:text-properties fo:color="#ff0000" style:font-name="新細明體" style:font-name-asian="標楷體" style:font-name-complex="新細明體"/>
    </style:style>
    <style:style style:name="P56" style:family="paragraph" style:parent-style-name="Standard">
      <style:paragraph-properties fo:text-align="center" style:justify-single-word="false"/>
      <style:text-properties fo:color="#ff0000" style:text-underline-style="solid" style:text-underline-width="auto" style:text-underline-color="font-color"/>
    </style:style>
    <style:style style:name="P57" style:family="paragraph" style:parent-style-name="Standard">
      <style:paragraph-properties fo:line-height="150%" fo:text-align="end" style:justify-single-word="false"/>
      <style:text-properties style:text-underline-style="solid" style:text-underline-width="auto" style:text-underline-color="font-color"/>
    </style:style>
    <style:style style:name="P58" style:family="paragraph" style:parent-style-name="Standard">
      <style:paragraph-properties fo:text-align="center" style:justify-single-word="false"/>
      <style:text-properties fo:font-size="11pt" style:font-name-asian="標楷體" style:font-size-asian="11pt" style:font-size-complex="11pt"/>
    </style:style>
    <style:style style:name="P59" style:family="paragraph" style:parent-style-name="Standard">
      <style:text-properties fo:font-size="11pt" style:font-name-asian="標楷體" style:font-size-asian="11pt" style:font-size-complex="11pt"/>
    </style:style>
    <style:style style:name="P60" style:family="paragraph" style:parent-style-name="Standard">
      <style:paragraph-properties fo:text-align="center" style:justify-single-word="false"/>
      <style:text-properties fo:font-size="11pt" style:font-name-asian="標楷體" style:font-size-asian="11pt" style:font-size-complex="11pt"/>
    </style:style>
    <style:style style:name="P61" style:family="paragraph" style:parent-style-name="Standard">
      <style:paragraph-properties style:snap-to-layout-grid="false"/>
      <style:text-properties style:font-name="Calibri" fo:font-size="11pt" style:font-name-asian="標楷體" style:font-size-asian="11pt" style:font-name-complex="Calibri" style:font-size-complex="11pt"/>
    </style:style>
    <style:style style:name="P62" style:family="paragraph" style:parent-style-name="Standard">
      <style:paragraph-properties style:snap-to-layout-grid="false"/>
      <style:text-properties style:font-name="Calibri" fo:font-size="11pt" style:font-size-asian="11pt" style:font-name-complex="Calibri" style:font-size-complex="11pt"/>
    </style:style>
    <style:style style:name="P63" style:family="paragraph" style:parent-style-name="Standard">
      <style:paragraph-properties fo:text-align="center" style:justify-single-word="false"/>
      <style:text-properties style:font-name="Calibri" style:font-name-complex="Calibri" style:font-size-complex="11pt"/>
    </style:style>
    <style:style style:name="P64" style:family="paragraph" style:parent-style-name="Standard">
      <style:paragraph-properties style:snap-to-layout-grid="false"/>
      <style:text-properties style:font-name="Calibri" style:font-name-complex="Calibri" style:font-size-complex="11pt"/>
    </style:style>
    <style:style style:name="P65" style:family="paragraph" style:parent-style-name="Standard">
      <style:paragraph-properties fo:line-height="0.423cm"/>
      <style:text-properties fo:font-size="8pt" fo:font-weight="bold" style:font-size-asian="8pt" style:font-weight-asian="bold" style:font-size-complex="8pt"/>
    </style:style>
    <style:style style:name="P66" style:family="paragraph" style:parent-style-name="Standard">
      <style:paragraph-properties fo:margin-left="0.254cm" fo:margin-right="0.254cm" fo:line-height="0.423cm" fo:text-align="center" style:justify-single-word="false" fo:text-indent="0cm" style:auto-text-indent="false"/>
    </style:style>
    <style:style style:name="P67" style:family="paragraph" style:parent-style-name="Standard">
      <style:paragraph-properties fo:margin-left="0.254cm" fo:margin-right="0.423cm" fo:line-height="0.423cm" fo:text-align="center" style:justify-single-word="false" fo:text-indent="0cm" style:auto-text-indent="false"/>
      <style:text-properties fo:font-size="10pt" style:font-name-asian="全真楷書" style:font-size-asian="10pt"/>
    </style:style>
    <style:style style:name="P68" style:family="paragraph" style:parent-style-name="Standard">
      <style:paragraph-properties fo:margin-top="0.191cm" fo:margin-bottom="0cm" loext:contextual-spacing="false" fo:line-height="0.423cm"/>
    </style:style>
    <style:style style:name="P69" style:family="paragraph" style:parent-style-name="Standard">
      <style:paragraph-properties fo:margin-top="0.191cm" fo:margin-bottom="0cm" loext:contextual-spacing="false" fo:line-height="0.423cm"/>
    </style:style>
    <style:style style:name="P70" style:family="paragraph" style:parent-style-name="Standard">
      <style:paragraph-properties fo:margin-top="0.191cm" fo:margin-bottom="0cm" loext:contextual-spacing="false" fo:line-height="0.423cm" fo:text-align="justify" style:justify-single-word="false"/>
    </style:style>
    <style:style style:name="P71" style:family="paragraph" style:parent-style-name="Standard">
      <style:paragraph-properties fo:margin-top="0.191cm" fo:margin-bottom="0cm" loext:contextual-spacing="false" fo:line-height="0.423cm" fo:text-align="justify" style:justify-single-word="false"/>
      <style:text-properties fo:color="#000000" fo:font-size="10pt" style:font-name-asian="標楷體" style:font-size-asian="10pt" style:font-size-complex="10pt"/>
    </style:style>
    <style:style style:name="P72" style:family="paragraph" style:parent-style-name="Standard">
      <style:paragraph-properties fo:margin-top="0.191cm" fo:margin-bottom="0cm" loext:contextual-spacing="false" fo:line-height="0.423cm" fo:text-align="justify" style:justify-single-word="false" fo:padding-left="0cm" fo:padding-right="0cm" fo:padding-top="0cm" fo:padding-bottom="0.035cm" fo:border-left="none" fo:border-right="none" fo:border-top="none" fo:border-bottom="1.5pt solid #000000"/>
      <style:text-properties fo:color="#000000" fo:font-size="10pt" style:font-name-asian="標楷體" style:font-size-asian="10pt" style:font-size-complex="10pt"/>
    </style:style>
    <style:style style:name="P73" style:family="paragraph" style:parent-style-name="Standard">
      <style:paragraph-properties fo:margin-top="0.191cm" fo:margin-bottom="0cm" loext:contextual-spacing="false" fo:line-height="0.423cm" fo:text-align="justify" style:justify-single-word="false" fo:padding-left="0cm" fo:padding-right="0cm" fo:padding-top="0cm" fo:padding-bottom="0.035cm" fo:border-left="none" fo:border-right="none" fo:border-top="none" fo:border-bottom="1.5pt solid #000000"/>
    </style:style>
    <style:style style:name="P74" style:family="paragraph" style:parent-style-name="Standard">
      <style:paragraph-properties fo:margin-top="0.053cm" fo:margin-bottom="0cm" loext:contextual-spacing="false" fo:line-height="0.423cm"/>
      <style:text-properties fo:color="#000000" fo:font-size="10pt" style:font-name-asian="標楷體" style:font-size-asian="10pt" style:font-size-complex="10pt"/>
    </style:style>
    <style:style style:name="P75" style:family="paragraph" style:parent-style-name="Standard">
      <style:paragraph-properties fo:margin-top="0.053cm" fo:margin-bottom="0cm" loext:contextual-spacing="false" fo:line-height="0.423cm"/>
    </style:style>
    <style:style style:name="P76" style:family="paragraph" style:parent-style-name="Standard">
      <style:paragraph-properties fo:margin-top="0.053cm" fo:margin-bottom="0cm" loext:contextual-spacing="false" fo:line-height="0.494cm"/>
    </style:style>
    <style:style style:name="P77" style:family="paragraph" style:parent-style-name="Standard">
      <style:paragraph-properties fo:margin-left="0cm" fo:margin-right="0cm" fo:text-align="justify" style:justify-single-word="false" fo:text-indent="0.176cm" style:auto-text-indent="false" style:snap-to-layout-grid="false"/>
      <style:text-properties fo:color="#000000" fo:font-size="10pt" style:font-name-asian="標楷體" style:font-size-asian="10pt" style:font-size-complex="10pt"/>
    </style:style>
    <style:style style:name="P78" style:family="paragraph" style:parent-style-name="Standard">
      <style:paragraph-properties fo:margin-left="0cm" fo:margin-right="0cm" fo:text-align="justify" style:justify-single-word="false" fo:text-indent="0.176cm" style:auto-text-indent="false" style:snap-to-layout-grid="false"/>
      <style:text-properties fo:color="#000000" style:font-name="標楷體" fo:font-size="10pt" style:font-name-asian="標楷體" style:font-size-asian="10pt" style:font-name-complex="標楷體" style:font-size-complex="10pt"/>
    </style:style>
    <style:style style:name="P79" style:family="paragraph" style:parent-style-name="Standard">
      <style:paragraph-properties fo:margin-left="0cm" fo:margin-right="0cm" fo:text-align="justify" style:justify-single-word="false" fo:text-indent="0.212cm" style:auto-text-indent="false" style:snap-to-layout-grid="false"/>
      <style:text-properties fo:color="#000000" style:font-name="標楷體" fo:font-size="10pt" fo:language="zh" fo:country="TW" style:font-name-asian="標楷體" style:font-size-asian="10pt" style:language-asian="zh" style:country-asian="TW" style:font-name-complex="標楷體" style:font-size-complex="10pt"/>
    </style:style>
    <style:style style:name="P80" style:family="paragraph" style:parent-style-name="Standard">
      <style:paragraph-properties fo:margin-top="0.159cm" fo:margin-bottom="0cm" loext:contextual-spacing="false" fo:line-height="0.388cm" fo:text-align="justify" style:justify-single-word="false">
        <style:tab-stops>
          <style:tab-stop style:position="0.423cm"/>
          <style:tab-stop style:position="2.752cm"/>
          <style:tab-stop style:position="8.467cm"/>
          <style:tab-stop style:position="12.488cm"/>
          <style:tab-stop style:position="16.51cm"/>
        </style:tab-stops>
      </style:paragraph-properties>
    </style:style>
    <style:style style:name="P81" style:family="paragraph" style:parent-style-name="Standard">
      <style:paragraph-properties fo:margin-top="0.494cm" fo:margin-bottom="0cm" loext:contextual-spacing="false" fo:line-height="0.423cm" fo:text-align="justify" style:justify-single-word="false"/>
    </style:style>
    <style:style style:name="P82" style:family="paragraph" style:parent-style-name="Standard">
      <style:paragraph-properties fo:margin-left="-0.953cm" fo:margin-right="0cm" fo:text-indent="0.953cm" style:auto-text-indent="false"/>
      <style:text-properties fo:color="#000000" style:font-name="標楷體" fo:font-size="10pt" style:font-name-asian="標楷體" style:font-size-asian="10pt" style:font-name-complex="標楷體" style:font-size-complex="10pt"/>
    </style:style>
    <style:style style:name="P83" style:family="paragraph" style:parent-style-name="Standard">
      <style:paragraph-properties fo:margin-left="0.423cm" fo:margin-right="0cm" fo:text-align="justify" style:justify-single-word="false" fo:text-indent="-0.423cm" style:auto-text-indent="false" style:snap-to-layout-grid="false"/>
    </style:style>
    <style:style style:name="P84" style:family="paragraph" style:parent-style-name="Standard">
      <style:paragraph-properties fo:margin-left="1.058cm" fo:margin-right="0cm" fo:text-align="justify" style:justify-single-word="false" fo:text-indent="-0.635cm" style:auto-text-indent="false" style:snap-to-layout-grid="false"/>
    </style:style>
    <style:style style:name="P85" style:family="paragraph" style:parent-style-name="Standard">
      <style:paragraph-properties fo:margin-left="1.058cm" fo:margin-right="0cm" fo:text-align="justify" style:justify-single-word="false" fo:text-indent="-0.635cm" style:auto-text-indent="false" style:snap-to-layout-grid="false"/>
    </style:style>
    <style:style style:name="P86" style:family="paragraph" style:parent-style-name="Standard">
      <style:paragraph-properties fo:margin-left="1.058cm" fo:margin-right="0cm" fo:text-align="justify" style:justify-single-word="false" fo:text-indent="-0.635cm" style:auto-text-indent="false" style:snap-to-layout-grid="false"/>
    </style:style>
    <style:style style:name="P87" style:family="paragraph" style:parent-style-name="Standard">
      <style:paragraph-properties fo:margin-left="0cm" fo:margin-right="0cm" fo:text-align="justify" style:justify-single-word="false" fo:text-indent="0.423cm" style:auto-text-indent="false" style:snap-to-layout-grid="false"/>
    </style:style>
    <style:style style:name="P88" style:family="paragraph" style:parent-style-name="Standard">
      <style:paragraph-properties fo:margin-left="0cm" fo:margin-right="0cm" fo:text-indent="0.423cm" style:auto-text-indent="false" style:text-autospace="none"/>
    </style:style>
    <style:style style:name="P89" style:family="paragraph" style:parent-style-name="Standard">
      <style:paragraph-properties fo:margin-left="0cm" fo:margin-right="0cm" fo:text-align="justify" style:justify-single-word="false" fo:text-indent="0.423cm" style:auto-text-indent="false" style:snap-to-layout-grid="false"/>
    </style:style>
    <style:style style:name="P90" style:family="paragraph" style:parent-style-name="Standard">
      <style:paragraph-properties fo:margin-left="0cm" fo:margin-right="0cm" fo:text-align="justify" style:justify-single-word="false" fo:text-indent="0.36cm" style:auto-text-indent="false" style:snap-to-layout-grid="false"/>
    </style:style>
    <style:style style:name="P91" style:family="paragraph" style:parent-style-name="Standard">
      <style:paragraph-properties fo:margin-left="0cm" fo:margin-right="0cm" fo:text-align="justify" style:justify-single-word="false" fo:text-indent="0.847cm" style:auto-text-indent="false" style:snap-to-layout-grid="false"/>
      <style:text-properties style:font-name-asian="標楷體" style:font-name-complex="標楷體"/>
    </style:style>
    <style:style style:name="P92" style:family="paragraph" style:parent-style-name="Standard">
      <style:paragraph-properties fo:margin-left="0.499cm" fo:margin-right="0cm" fo:text-align="justify" style:justify-single-word="false" fo:text-indent="-0.499cm" style:auto-text-indent="false" style:snap-to-layout-grid="false"/>
    </style:style>
    <style:style style:name="P93" style:family="paragraph" style:parent-style-name="Standard">
      <style:paragraph-properties fo:margin-top="0.318cm" fo:margin-bottom="0cm" loext:contextual-spacing="false" fo:text-align="justify" style:justify-single-word="false"/>
    </style:style>
    <style:style style:name="P94" style:family="paragraph" style:parent-style-name="Standard">
      <style:paragraph-properties fo:margin-left="0.914cm" fo:margin-right="0cm" fo:margin-top="0.318cm" fo:margin-bottom="0cm" loext:contextual-spacing="false" fo:text-align="justify" style:justify-single-word="false" fo:text-indent="0cm" style:auto-text-indent="false"/>
      <style:text-properties style:font-name-asian="標楷體"/>
    </style:style>
    <style:style style:name="P95" style:family="paragraph" style:parent-style-name="Standard">
      <style:paragraph-properties fo:margin-left="0.914cm" fo:margin-right="0cm" fo:margin-top="0.318cm" fo:margin-bottom="0cm" loext:contextual-spacing="false" fo:text-align="justify" style:justify-single-word="false" fo:text-indent="0cm" style:auto-text-indent="false"/>
    </style:style>
    <style:style style:name="P96" style:family="paragraph" style:parent-style-name="Standard">
      <style:paragraph-properties fo:margin-left="0.847cm" fo:margin-right="0cm" fo:margin-top="0.318cm" fo:margin-bottom="0cm" loext:contextual-spacing="false" fo:text-align="justify" style:justify-single-word="false" fo:text-indent="-0.847cm" style:auto-text-indent="false"/>
    </style:style>
    <style:style style:name="P97" style:family="paragraph" style:parent-style-name="Standard">
      <style:paragraph-properties fo:line-height="0.882cm" fo:text-align="justify" style:justify-single-word="false" fo:break-before="page"/>
      <style:text-properties fo:font-size="13pt" style:text-underline-style="solid" style:text-underline-width="auto" style:text-underline-color="font-color" style:font-name-asian="標楷體" style:font-size-asian="13pt" style:font-size-complex="13pt"/>
    </style:style>
    <style:style style:name="P98" style:family="paragraph" style:parent-style-name="Standard">
      <style:paragraph-properties fo:line-height="0.882cm" fo:text-align="justify" style:justify-single-word="false" fo:break-before="page"/>
      <style:text-properties fo:font-size="14pt" fo:font-weight="bold" style:font-name-asian="標楷體" style:font-size-asian="14pt" style:font-weight-asian="bold" style:font-size-complex="14pt"/>
    </style:style>
    <style:style style:name="P99" style:family="paragraph" style:parent-style-name="Standard">
      <style:paragraph-properties fo:margin-left="0.388cm" fo:margin-right="0cm" fo:line-height="0.529cm" fo:text-indent="-0.388cm" style:auto-text-indent="false" style:snap-to-layout-grid="false"/>
    </style:style>
    <style:style style:name="P100" style:family="paragraph" style:parent-style-name="Standard" style:master-page-name="Standard">
      <style:paragraph-properties fo:line-height="0.882cm" fo:text-align="justify" style:justify-single-word="false" style:page-number="auto"/>
      <style:text-properties fo:color="#000000" fo:font-size="14pt" fo:font-weight="bold" style:font-size-asian="14pt" style:font-weight-asian="bold" style:font-size-complex="14pt"/>
    </style:style>
    <style:style style:name="P101" style:family="paragraph" style:parent-style-name="Standard" style:master-page-name="轉換_20_1">
      <style:paragraph-properties fo:text-align="center" style:justify-single-word="false" style:page-number="auto" style:snap-to-layout-grid="false"/>
      <style:text-properties fo:font-size="14pt" fo:letter-spacing="0.106cm" fo:font-weight="bold" style:font-name-asian="標楷體" style:font-size-asian="14pt" style:font-weight-asian="bold" style:font-size-complex="14pt" style:font-weight-complex="bold"/>
    </style:style>
    <style:style style:name="P102" style:family="paragraph" style:parent-style-name="Text_20_body">
      <style:paragraph-properties fo:margin-left="0.642cm" fo:margin-right="0.212cm" fo:margin-top="0.508cm" fo:margin-bottom="0.212cm" loext:contextual-spacing="false" fo:line-height="0.423cm" fo:text-indent="-0.43cm" style:auto-text-indent="false"/>
      <style:text-properties style:font-name="標楷體" style:font-name-asian="標楷體" style:font-name-complex="標楷體"/>
    </style:style>
    <style:style style:name="P103" style:family="paragraph" style:parent-style-name="Text_20_body">
      <style:paragraph-properties fo:margin-left="0.067cm" fo:margin-right="0.212cm" fo:margin-top="0.508cm" fo:margin-bottom="0.212cm" loext:contextual-spacing="false" fo:line-height="0.423cm" fo:text-indent="0cm" style:auto-text-indent="false"/>
    </style:style>
    <style:style style:name="P104" style:family="paragraph" style:parent-style-name="Text_20_body">
      <style:paragraph-properties fo:margin-left="0.212cm" fo:margin-right="0.212cm" fo:margin-top="0.508cm" fo:margin-bottom="0.212cm" loext:contextual-spacing="false" fo:line-height="0.529cm" fo:text-align="justify" style:justify-single-word="false" fo:text-indent="0cm" style:auto-text-indent="false"/>
      <style:text-properties style:font-name="標楷體" style:font-name-asian="標楷體" style:font-name-complex="標楷體" style:font-size-complex="12pt"/>
    </style:style>
    <style:style style:name="P105" style:family="paragraph" style:parent-style-name="Text_20_body">
      <style:paragraph-properties fo:margin-left="0.212cm" fo:margin-right="0.212cm" fo:margin-top="0.508cm" fo:margin-bottom="0.212cm" loext:contextual-spacing="false" fo:line-height="0.529cm" fo:text-align="justify" style:justify-single-word="false" fo:text-indent="0cm" style:auto-text-indent="false"/>
      <style:text-properties style:font-name="標楷體" style:font-name-asian="標楷體" style:font-name-complex="標楷體"/>
    </style:style>
    <style:style style:name="P106" style:family="paragraph" style:parent-style-name="Heading_20_1">
      <style:paragraph-properties fo:margin-top="0cm" fo:margin-bottom="0cm" loext:contextual-spacing="false" fo:line-height="100%" style:snap-to-layout-grid="false"/>
    </style:style>
    <style:style style:name="P107" style:family="paragraph" style:parent-style-name="Heading_20_1">
      <style:paragraph-properties fo:margin-top="0cm" fo:margin-bottom="0cm" loext:contextual-spacing="false" fo:line-height="100%"/>
    </style:style>
    <style:style style:name="P108" style:family="paragraph" style:parent-style-name="Heading_20_1">
      <style:paragraph-properties fo:margin-top="0cm" fo:margin-bottom="0cm" loext:contextual-spacing="false" fo:line-height="100%" style:snap-to-layout-grid="false"/>
    </style:style>
    <style:style style:name="P109" style:family="paragraph" style:parent-style-name="Footer">
      <style:paragraph-properties fo:margin-top="0cm" fo:margin-bottom="0.191cm" loext:contextual-spacing="false" fo:line-height="0.423cm"/>
    </style:style>
    <style:style style:name="P110" style:family="paragraph" style:parent-style-name="Footer">
      <style:paragraph-properties fo:margin-top="0cm" fo:margin-bottom="0.191cm" loext:contextual-spacing="false" fo:line-height="0.423cm" style:snap-to-layout-grid="true">
        <style:tab-stops/>
      </style:paragraph-properties>
    </style:style>
    <style:style style:name="P111" style:family="paragraph" style:parent-style-name="Footer">
      <style:paragraph-properties fo:margin-top="0cm" fo:margin-bottom="0.191cm" loext:contextual-spacing="false" fo:line-height="0.423cm">
        <style:tab-stops>
          <style:tab-stop style:position="5.9cm"/>
        </style:tab-stops>
      </style:paragraph-properties>
    </style:style>
    <style:style style:name="P112" style:family="paragraph" style:parent-style-name="Footer">
      <style:paragraph-properties fo:margin-top="0cm" fo:margin-bottom="0.191cm" loext:contextual-spacing="false" fo:line-height="0.423cm" style:snap-to-layout-grid="true">
        <style:tab-stops/>
      </style:paragraph-properties>
    </style:style>
    <style:style style:name="P113" style:family="paragraph" style:parent-style-name="Footer">
      <style:paragraph-properties fo:margin-top="0cm" fo:margin-bottom="0.191cm" loext:contextual-spacing="false" fo:line-height="0.423cm" style:snap-to-layout-grid="true">
        <style:tab-stops/>
      </style:paragraph-properties>
      <style:text-properties fo:color="#000000" fo:letter-spacing="0.011cm" fo:font-weight="bold" fo:background-color="#d8d8d8" style:font-name-asian="標楷體" style:font-weight-asian="bold"/>
    </style:style>
    <style:style style:name="P114" style:family="paragraph" style:parent-style-name="Footer">
      <style:paragraph-properties fo:margin-top="0cm" fo:margin-bottom="0.191cm" loext:contextual-spacing="false" fo:line-height="0.423cm" style:snap-to-layout-grid="true">
        <style:tab-stops/>
      </style:paragraph-properties>
      <style:text-properties fo:color="#000000" fo:letter-spacing="0.011cm" style:font-name-asian="標楷體"/>
    </style:style>
    <style:style style:name="P115" style:family="paragraph" style:parent-style-name="Footer">
      <style:paragraph-properties fo:margin-top="0cm" fo:margin-bottom="0.191cm" loext:contextual-spacing="false" fo:line-height="0.423cm" style:snap-to-layout-grid="true">
        <style:tab-stops/>
      </style:paragraph-properties>
      <style:text-properties fo:color="#000000" fo:font-size="10pt" fo:letter-spacing="0.011cm" fo:font-style="italic" style:letter-kerning="true" style:font-name-asian="標楷體" style:font-size-asian="10pt" style:font-style-asian="italic" style:font-size-complex="10pt" style:font-style-complex="italic"/>
    </style:style>
    <style:style style:name="P116" style:family="paragraph" style:parent-style-name="Footer">
      <style:paragraph-properties fo:margin-left="0cm" fo:margin-right="0cm" fo:margin-top="0cm" fo:margin-bottom="0.191cm" loext:contextual-spacing="false" fo:line-height="0.423cm" fo:text-indent="5.235cm" style:auto-text-indent="false" style:snap-to-layout-grid="true">
        <style:tab-stops/>
      </style:paragraph-properties>
    </style:style>
    <style:style style:name="P117" style:family="paragraph" style:parent-style-name="Footer">
      <style:paragraph-properties fo:margin-top="0cm" fo:margin-bottom="0.318cm" loext:contextual-spacing="false" fo:line-height="0.423cm" style:snap-to-layout-grid="true">
        <style:tab-stops/>
      </style:paragraph-properties>
    </style:style>
    <style:style style:name="P118" style:family="paragraph" style:parent-style-name="Header">
      <style:text-properties style:font-name="標楷體" style:font-name-asian="標楷體" style:font-name-complex="標楷體"/>
    </style:style>
    <style:style style:name="P119" style:family="paragraph" style:parent-style-name="Header">
      <style:paragraph-properties fo:margin-left="0cm" fo:margin-right="0.635cm" fo:text-align="end" style:justify-single-word="false" fo:text-indent="0cm" style:auto-text-indent="false"/>
      <style:text-properties style:font-name="標楷體" style:font-name-asian="標楷體" style:font-name-complex="標楷體"/>
    </style:style>
    <style:style style:name="P120" style:family="paragraph">
      <loext:graphic-properties draw:fill="none" draw:fill-color="#ffffff"/>
      <style:paragraph-properties fo:text-align="center" style:writing-mode="lr-tb"/>
    </style:style>
    <style:style style:name="P121" style:family="paragraph">
      <style:paragraph-properties style:writing-mode="lr-tb"/>
    </style:style>
    <style:style style:name="P122" style:family="paragraph">
      <loext:graphic-properties draw:fill="solid" draw:fill-color="#ffffff"/>
      <style:paragraph-properties style:writing-mode="lr-tb"/>
    </style:style>
    <style:style style:name="P123" style:family="paragraph">
      <style:paragraph-properties fo:text-align="center" style:writing-mode="lr-tb"/>
    </style:style>
    <style:style style:name="P124" style:family="paragraph">
      <loext:graphic-properties draw:fill="solid" draw:fill-color="#fabf8f"/>
      <style:paragraph-properties fo:text-align="center" style:writing-mode="lr-tb"/>
    </style:style>
    <style:style style:name="T1" style:family="text">
      <style:text-properties style:font-name-asian="標楷體"/>
    </style:style>
    <style:style style:name="T2" style:family="text">
      <style:text-properties style:font-name-asian="標楷體" style:font-size-complex="12pt"/>
    </style:style>
    <style:style style:name="T3" style:family="text">
      <style:text-properties style:font-name-asian="標楷體" style:font-name-complex="標楷體"/>
    </style:style>
    <style:style style:name="T4" style:family="text">
      <style:text-properties style:font-name-asian="標楷體" style:font-name-complex="標楷體"/>
    </style:style>
    <style:style style:name="T5" style:family="text">
      <style:text-properties style:font-name-asian="標楷體" style:font-name-complex="標楷體"/>
    </style:style>
    <style:style style:name="T6" style:family="text">
      <style:text-properties style:font-name-asian="標楷體"/>
    </style:style>
    <style:style style:name="T7" style:family="text">
      <style:text-properties style:font-name-asian="標楷體"/>
    </style:style>
    <style:style style:name="T8" style:family="text">
      <style:text-properties style:font-name-asian="Times New Roman"/>
    </style:style>
    <style:style style:name="T9" style:family="text">
      <style:text-properties style:font-name-asian="Times New Roman" style:font-name-complex="Times New Roman"/>
    </style:style>
    <style:style style:name="T10" style:family="text">
      <style:text-properties style:font-name-asian="Times New Roman" style:font-name-complex="Times New Roman"/>
    </style:style>
    <style:style style:name="T11" style:family="text">
      <style:text-properties style:font-name-asian="Times New Roman"/>
    </style:style>
    <style:style style:name="T12" style:family="text">
      <style:text-properties fo:font-weight="bold" fo:background-color="#d8d8d8" loext:char-shading-value="0" style:font-weight-asian="bold"/>
    </style:style>
    <style:style style:name="T13" style:family="text">
      <style:text-properties fo:font-weight="bold" fo:background-color="#d8d8d8" loext:char-shading-value="0" style:font-weight-asian="bold" style:font-weight-complex="bold"/>
    </style:style>
    <style:style style:name="T14" style:family="text">
      <style:text-properties fo:font-weight="bold" fo:background-color="#d8d8d8" loext:char-shading-value="0" style:font-name-asian="標楷體" style:font-weight-asian="bold"/>
    </style:style>
    <style:style style:name="T15" style:family="text">
      <style:text-properties fo:font-weight="bold" fo:background-color="#d8d8d8" loext:char-shading-value="0" style:font-name-asian="標楷體" style:font-weight-asian="bold" style:font-name-complex="標楷體"/>
    </style:style>
    <style:style style:name="T16" style:family="text">
      <style:text-properties fo:font-weight="bold" fo:background-color="#d8d8d8" loext:char-shading-value="0" style:font-name-asian="標楷體" style:font-weight-asian="bold" style:font-name-complex="標楷體"/>
    </style:style>
    <style:style style:name="T17" style:family="text">
      <style:text-properties fo:font-size="14pt" fo:font-weight="bold" style:font-name-asian="標楷體" style:font-size-asian="14pt" style:font-weight-asian="bold" style:font-size-complex="14pt" style:font-weight-complex="bold"/>
    </style:style>
    <style:style style:name="T18" style:family="text">
      <style:text-properties fo:font-size="14pt" fo:font-weight="bold" style:font-name-asian="標楷體" style:font-size-asian="14pt" style:font-weight-asian="bold" style:font-size-complex="14pt" style:font-weight-complex="bold"/>
    </style:style>
    <style:style style:name="T19" style:family="text">
      <style:text-properties fo:font-size="14pt" fo:font-weight="bold" style:font-name-asian="標楷體" style:font-size-asian="14pt" style:font-weight-asian="bold" style:font-size-complex="14pt"/>
    </style:style>
    <style:style style:name="T20" style:family="text">
      <style:text-properties fo:font-size="14pt" fo:letter-spacing="0.106cm" fo:font-weight="bold" style:font-name-asian="標楷體" style:font-size-asian="14pt" style:font-weight-asian="bold" style:font-size-complex="14pt" style:font-weight-complex="bold"/>
    </style:style>
    <style:style style:name="T21" style:family="text">
      <style:text-properties fo:color="#000000"/>
    </style:style>
    <style:style style:name="T22" style:family="text">
      <style:text-properties fo:color="#000000" fo:font-size="14pt" fo:font-weight="bold" style:font-name-asian="標楷體" style:font-size-asian="14pt" style:font-weight-asian="bold" style:font-size-complex="14pt"/>
    </style:style>
    <style:style style:name="T23" style:family="text">
      <style:text-properties fo:color="#000000"/>
    </style:style>
    <style:style style:name="T24" style:family="text">
      <style:text-properties fo:color="#000000" style:font-name="標楷體" style:font-name-asian="標楷體" style:font-name-complex="標楷體"/>
    </style:style>
    <style:style style:name="T25" style:family="text">
      <style:text-properties fo:color="#000000" style:font-name="標楷體" style:font-name-asian="標楷體" style:font-name-complex="標楷體"/>
    </style:style>
    <style:style style:name="T26" style:family="text">
      <style:text-properties fo:color="#000000" style:font-name="標楷體" fo:font-size="10pt" style:font-name-asian="標楷體" style:font-size-asian="10pt" style:font-name-complex="標楷體" style:font-size-complex="10pt"/>
    </style:style>
    <style:style style:name="T27" style:family="text">
      <style:text-properties fo:color="#000000" style:font-name="標楷體" fo:font-size="10pt" style:font-name-asian="標楷體" style:font-size-asian="10pt" style:font-name-complex="標楷體" style:font-size-complex="10pt"/>
    </style:style>
    <style:style style:name="T28" style:family="text">
      <style:text-properties fo:color="#000000" style:font-name="標楷體" fo:font-size="10pt" style:font-name-asian="標楷體" style:font-size-asian="10pt" style:font-name-complex="標楷體" style:font-size-complex="10pt"/>
    </style:style>
    <style:style style:name="T29" style:family="text">
      <style:text-properties fo:color="#000000" style:font-name="標楷體" fo:font-size="10pt" fo:font-weight="bold" style:letter-kerning="true" fo:background-color="#d8d8d8" loext:char-shading-value="0" style:font-name-asian="標楷體" style:font-size-asian="10pt" style:font-weight-asian="bold" style:font-name-complex="標楷體" style:font-size-complex="10pt" style:font-weight-complex="bold"/>
    </style:style>
    <style:style style:name="T30" style:family="text">
      <style:text-properties fo:color="#000000" style:font-name="標楷體" fo:font-size="10pt" style:letter-kerning="true" style:font-name-asian="標楷體" style:font-size-asian="10pt" style:font-name-complex="標楷體" style:font-size-complex="10pt"/>
    </style:style>
    <style:style style:name="T31" style:family="text">
      <style:text-properties fo:color="#000000" style:font-name="標楷體" fo:font-weight="bold" fo:background-color="#d8d8d8" loext:char-shading-value="0" style:font-name-asian="標楷體" style:font-weight-asian="bold" style:font-name-complex="Arial"/>
    </style:style>
    <style:style style:name="T32" style:family="text">
      <style:text-properties fo:color="#000000" style:font-name="標楷體" fo:font-weight="bold" fo:background-color="#d8d8d8" loext:char-shading-value="0" style:font-name-asian="標楷體" style:font-weight-asian="bold" style:font-name-complex="標楷體"/>
    </style:style>
    <style:style style:name="T33" style:family="text">
      <style:text-properties fo:color="#000000" fo:font-size="16pt" fo:font-weight="bold" style:font-size-asian="16pt" style:font-weight-asian="bold" style:font-size-complex="16pt"/>
    </style:style>
    <style:style style:name="T34" style:family="text">
      <style:text-properties fo:color="#000000" fo:font-size="10pt" style:font-name-asian="標楷體" style:font-size-asian="10pt" style:font-size-complex="10pt"/>
    </style:style>
    <style:style style:name="T35" style:family="text">
      <style:text-properties fo:color="#000000" fo:font-size="10pt" style:font-name-asian="標楷體" style:font-size-asian="10pt" style:font-size-complex="10pt"/>
    </style:style>
    <style:style style:name="T36" style:family="text">
      <style:text-properties fo:color="#000000" fo:font-size="10pt" style:font-name-asian="標楷體" style:font-size-asian="10pt" style:font-size-complex="10pt"/>
    </style:style>
    <style:style style:name="T37" style:family="text">
      <style:text-properties fo:color="#000000" fo:font-size="10pt" style:font-name-asian="標楷體" style:font-size-asian="10pt" style:font-size-complex="10pt"/>
    </style:style>
    <style:style style:name="T38" style:family="text">
      <style:text-properties fo:color="#000000" fo:font-size="10pt" style:font-name-asian="標楷體" style:font-size-asian="10pt" style:font-size-complex="10pt" style:font-weight-complex="bold"/>
    </style:style>
    <style:style style:name="T39" style:family="text">
      <style:text-properties fo:color="#000000" fo:font-size="10pt" style:font-name-asian="標楷體" style:font-size-asian="10pt" style:font-size-complex="10pt" style:font-weight-complex="bold"/>
    </style:style>
    <style:style style:name="T40" style:family="text">
      <style:text-properties fo:color="#000000" fo:font-size="10pt" style:font-size-asian="10pt" style:font-size-complex="10pt"/>
    </style:style>
    <style:style style:name="T41" style:family="text">
      <style:text-properties fo:color="#000000" fo:font-size="10pt" style:font-size-asian="10pt" style:font-size-complex="10pt"/>
    </style:style>
    <style:style style:name="T42" style:family="text">
      <style:text-properties fo:color="#000000" fo:font-size="10pt" style:font-size-asian="10pt" style:font-size-complex="10pt"/>
    </style:style>
    <style:style style:name="T43" style:family="text">
      <style:text-properties fo:color="#000000" fo:font-size="10pt" style:text-underline-style="solid" style:text-underline-width="auto" style:text-underline-color="font-color" style:font-name-asian="標楷體" style:font-size-asian="10pt" style:font-size-complex="10pt"/>
    </style:style>
    <style:style style:name="T44" style:family="text">
      <style:text-properties fo:color="#000000" fo:font-size="10pt" style:text-underline-style="solid" style:text-underline-width="auto" style:text-underline-color="font-color" style:font-name-asian="標楷體" style:font-size-asian="10pt" style:font-size-complex="10pt"/>
    </style:style>
    <style:style style:name="T45" style:family="text">
      <style:text-properties fo:color="#000000" fo:font-size="10pt" style:text-underline-style="solid" style:text-underline-width="auto" style:text-underline-color="font-color" style:font-name-asian="Times New Roman" style:font-size-asian="10pt" style:font-size-complex="10pt"/>
    </style:style>
    <style:style style:name="T46" style:family="text">
      <style:text-properties fo:color="#000000" fo:font-size="10pt" style:font-name-asian="Times New Roman" style:font-size-asian="10pt" style:font-size-complex="10pt"/>
    </style:style>
    <style:style style:name="T47" style:family="text">
      <style:text-properties fo:color="#000000" fo:font-size="10pt" style:font-name-asian="Times New Roman" style:font-size-asian="10pt" style:font-size-complex="10pt"/>
    </style:style>
    <style:style style:name="T48" style:family="text">
      <style:text-properties fo:color="#000000" fo:font-size="10pt" fo:font-weight="bold" style:letter-kerning="true" fo:background-color="#d8d8d8" loext:char-shading-value="0" style:font-size-asian="10pt" style:font-weight-asian="bold" style:font-size-complex="10pt" style:font-weight-complex="bold"/>
    </style:style>
    <style:style style:name="T49" style:family="text">
      <style:text-properties fo:color="#000000" fo:font-size="10pt" fo:font-weight="bold" style:letter-kerning="true" fo:background-color="#d8d8d8" loext:char-shading-value="0" style:font-size-asian="10pt" style:font-weight-asian="bold" style:font-size-complex="10pt" style:font-weight-complex="bold"/>
    </style:style>
    <style:style style:name="T50" style:family="text">
      <style:text-properties fo:color="#000000" fo:font-size="10pt" fo:font-weight="bold" fo:background-color="#d8d8d8" loext:char-shading-value="0" style:font-name-asian="Times New Roman" style:font-size-asian="10pt" style:font-weight-asian="bold" style:font-size-complex="10pt"/>
    </style:style>
    <style:style style:name="T51" style:family="text">
      <style:text-properties fo:color="#000000" fo:font-size="10pt" fo:font-weight="bold" fo:background-color="#d8d8d8" loext:char-shading-value="0" style:font-name-asian="標楷體" style:font-size-asian="10pt" style:font-weight-asian="bold" style:font-size-complex="10pt"/>
    </style:style>
    <style:style style:name="T52" style:family="text">
      <style:text-properties fo:color="#000000" fo:font-size="10pt" fo:font-weight="bold" fo:background-color="#d8d8d8" loext:char-shading-value="0" style:font-name-asian="標楷體" style:font-size-asian="10pt" style:font-weight-asian="bold" style:font-size-complex="10pt"/>
    </style:style>
    <style:style style:name="T53" style:family="text">
      <style:text-properties fo:color="#000000" fo:font-size="10pt" fo:font-weight="bold" fo:background-color="#d8d8d8" loext:char-shading-value="0" style:font-name-asian="標楷體" style:font-size-asian="10pt" style:font-weight-asian="bold" style:font-size-complex="10pt"/>
    </style:style>
    <style:style style:name="T54" style:family="text">
      <style:text-properties fo:color="#000000" fo:font-size="10pt" style:letter-kerning="true" style:font-name-asian="HelveticaNeue-Condensed" style:font-size-asian="10pt" style:font-size-complex="10pt"/>
    </style:style>
    <style:style style:name="T55" style:family="text">
      <style:text-properties fo:color="#000000" fo:font-size="10pt" style:letter-kerning="true" style:font-name-asian="HelveticaNeue-Condensed" style:font-size-asian="10pt" style:font-size-complex="10pt"/>
    </style:style>
    <style:style style:name="T56" style:family="text">
      <style:text-properties fo:color="#000000" fo:font-size="10pt" style:letter-kerning="true" style:font-name-asian="EuropeanPi-Three" style:font-size-asian="10pt" style:font-size-complex="10pt"/>
    </style:style>
    <style:style style:name="T57" style:family="text">
      <style:text-properties fo:color="#000000" fo:font-size="10pt" style:letter-kerning="true" style:font-name-asian="標楷體" style:font-size-asian="10pt" style:font-size-complex="10pt"/>
    </style:style>
    <style:style style:name="T58" style:family="text">
      <style:text-properties fo:color="#000000" fo:font-size="10pt" style:letter-kerning="true" style:font-name-asian="標楷體" style:font-size-asian="10pt" style:font-size-complex="10pt"/>
    </style:style>
    <style:style style:name="T59" style:family="text">
      <style:text-properties fo:color="#000000" fo:font-size="10pt" fo:font-style="italic" style:letter-kerning="true" style:font-size-asian="10pt" style:font-style-asian="italic" style:font-size-complex="10pt" style:font-style-complex="italic"/>
    </style:style>
    <style:style style:name="T60" style:family="text">
      <style:text-properties fo:color="#000000" fo:font-size="10pt" fo:font-style="italic" style:letter-kerning="true" style:font-size-asian="10pt" style:font-style-asian="italic" style:font-size-complex="10pt" style:font-style-complex="italic"/>
    </style:style>
    <style:style style:name="T61" style:family="text">
      <style:text-properties fo:color="#000000" fo:font-size="10pt" fo:font-style="italic" style:letter-kerning="true" style:font-name-asian="Times New Roman" style:font-size-asian="10pt" style:font-style-asian="italic" style:font-size-complex="10pt" style:font-style-complex="italic"/>
    </style:style>
    <style:style style:name="T62" style:family="text">
      <style:text-properties fo:color="#000000" fo:font-size="10pt" fo:font-style="italic" style:letter-kerning="true" style:font-name-asian="Times New Roman" style:font-size-asian="10pt" style:font-style-asian="italic" style:font-size-complex="10pt" style:font-style-complex="italic"/>
    </style:style>
    <style:style style:name="T63" style:family="text">
      <style:text-properties fo:color="#000000" fo:font-weight="bold" style:font-name-asian="標楷體" style:font-weight-asian="bold"/>
    </style:style>
    <style:style style:name="T64" style:family="text">
      <style:text-properties fo:color="#000000" fo:font-weight="bold" fo:background-color="#d8d8d8" loext:char-shading-value="0" style:font-name-asian="標楷體" style:font-weight-asian="bold"/>
    </style:style>
    <style:style style:name="T65" style:family="text">
      <style:text-properties fo:color="#000000" fo:font-weight="bold" fo:background-color="#d8d8d8" loext:char-shading-value="0" style:font-name-asian="標楷體" style:font-weight-asian="bold"/>
    </style:style>
    <style:style style:name="T66" style:family="text">
      <style:text-properties fo:color="#000000" fo:font-weight="bold" fo:background-color="#d8d8d8" loext:char-shading-value="0" style:font-name-asian="標楷體" style:font-weight-asian="bold"/>
    </style:style>
    <style:style style:name="T67" style:family="text">
      <style:text-properties fo:color="#000000" fo:font-weight="bold" fo:background-color="#d8d8d8" loext:char-shading-value="0" style:font-name-asian="標楷體" style:font-weight-asian="bold"/>
    </style:style>
    <style:style style:name="T68" style:family="text">
      <style:text-properties fo:color="#000000" fo:font-weight="bold" fo:background-color="#d8d8d8" loext:char-shading-value="0" style:font-weight-asian="bold"/>
    </style:style>
    <style:style style:name="T69" style:family="text">
      <style:text-properties fo:color="#000000" fo:font-weight="bold" fo:background-color="#d8d8d8" loext:char-shading-value="0" style:font-weight-asian="bold"/>
    </style:style>
    <style:style style:name="T70" style:family="text">
      <style:text-properties fo:color="#000000" fo:font-weight="bold" fo:background-color="#d8d8d8" loext:char-shading-value="0" style:font-weight-asian="bold"/>
    </style:style>
    <style:style style:name="T71" style:family="text">
      <style:text-properties fo:color="#000000" fo:font-style="italic" style:font-style-asian="italic" style:font-style-complex="italic"/>
    </style:style>
    <style:style style:name="T72" style:family="text">
      <style:text-properties fo:color="#000000" fo:font-style="italic" style:font-style-asian="italic" style:font-style-complex="italic"/>
    </style:style>
    <style:style style:name="T73" style:family="text">
      <style:text-properties fo:color="#000000" fo:font-style="italic" style:font-name-asian="Times New Roman" style:font-style-asian="italic" style:font-style-complex="italic"/>
    </style:style>
    <style:style style:name="T74" style:family="text">
      <style:text-properties fo:color="#000000" fo:letter-spacing="0.011cm" fo:font-weight="bold" fo:background-color="#d8d8d8" loext:char-shading-value="0" style:font-name-asian="標楷體" style:font-weight-asian="bold"/>
    </style:style>
    <style:style style:name="T75" style:family="text">
      <style:text-properties fo:color="#000000" fo:letter-spacing="0.011cm" fo:font-weight="bold" fo:background-color="#d8d8d8" loext:char-shading-value="0" style:font-name-asian="標楷體" style:font-weight-asian="bold"/>
    </style:style>
    <style:style style:name="T76" style:family="text">
      <style:text-properties fo:color="#000000" fo:letter-spacing="0.011cm" fo:font-weight="bold" fo:background-color="#d8d8d8" loext:char-shading-value="0" style:font-name-asian="標楷體" style:font-weight-asian="bold"/>
    </style:style>
    <style:style style:name="T77" style:family="text">
      <style:text-properties fo:color="#000000" fo:letter-spacing="0.011cm" fo:font-weight="bold" fo:background-color="#d8d8d8" loext:char-shading-value="0" style:font-name-asian="Times New Roman" style:font-weight-asian="bold"/>
    </style:style>
    <style:style style:name="T78" style:family="text">
      <style:text-properties fo:color="#000000" fo:letter-spacing="0.011cm" style:font-name-asian="標楷體"/>
    </style:style>
    <style:style style:name="T79" style:family="text">
      <style:text-properties fo:color="#000000" fo:letter-spacing="0.011cm" style:font-name-asian="標楷體"/>
    </style:style>
    <style:style style:name="T80" style:family="text">
      <style:text-properties fo:color="#000000" fo:letter-spacing="0.011cm" fo:font-style="italic" style:font-name-asian="標楷體" style:font-style-asian="italic"/>
    </style:style>
    <style:style style:name="T81" style:family="text">
      <style:text-properties fo:color="#000000" fo:letter-spacing="0.011cm" fo:font-style="italic" style:font-name-asian="標楷體" style:font-style-asian="italic"/>
    </style:style>
    <style:style style:name="T82" style:family="text">
      <style:text-properties fo:color="#000000" fo:letter-spacing="0.011cm" fo:font-style="italic" style:font-name-asian="Times New Roman" style:font-style-asian="italic"/>
    </style:style>
    <style:style style:name="T83" style:family="text">
      <style:text-properties fo:color="#000000" fo:letter-spacing="0.011cm" style:font-name-asian="Times New Roman"/>
    </style:style>
    <style:style style:name="T84" style:family="text">
      <style:text-properties fo:color="#000000" style:letter-kerning="true" style:font-name-asian="HelveticaNeue-Condensed"/>
    </style:style>
    <style:style style:name="T85" style:family="text">
      <style:text-properties fo:color="#000000" style:letter-kerning="true" style:font-name-asian="HelveticaNeue-Condensed"/>
    </style:style>
    <style:style style:name="T86" style:family="text">
      <style:text-properties fo:color="#000000" fo:letter-spacing="-0.011cm" fo:font-weight="bold" fo:background-color="#d8d8d8" loext:char-shading-value="0" style:font-name-asian="標楷體" style:font-weight-asian="bold"/>
    </style:style>
    <style:style style:name="T87" style:family="text">
      <style:text-properties fo:color="#000000" fo:letter-spacing="-0.011cm" fo:font-weight="bold" fo:background-color="#d8d8d8" loext:char-shading-value="0" style:font-name-asian="標楷體" style:font-weight-asian="bold"/>
    </style:style>
    <style:style style:name="T88" style:family="text">
      <style:text-properties fo:color="#000000" fo:letter-spacing="-0.011cm" fo:font-weight="bold" fo:background-color="#d8d8d8" loext:char-shading-value="0" style:font-name-asian="標楷體" style:font-weight-asian="bold"/>
    </style:style>
    <style:style style:name="T89" style:family="text">
      <style:text-properties fo:color="#000000" style:font-name="新細明體" fo:font-size="10pt" style:font-size-asian="10pt" style:font-name-complex="新細明體" style:font-size-complex="10pt"/>
    </style:style>
    <style:style style:name="T90" style:family="text">
      <style:text-properties fo:color="#000000" style:font-name-asian="標楷體"/>
    </style:style>
    <style:style style:name="T91" style:family="text">
      <style:text-properties fo:color="#000000" style:font-name-asian="標楷體"/>
    </style:style>
    <style:style style:name="T92" style:family="text">
      <style:text-properties fo:color="#000000" fo:letter-spacing="-0.007cm" style:font-name-asian="標楷體"/>
    </style:style>
    <style:style style:name="T93" style:family="text">
      <style:text-properties fo:color="#000000" style:font-name="Calibri" fo:font-size="11pt" style:font-name-asian="標楷體" style:font-size-asian="11pt" style:font-name-complex="Calibri" style:font-size-complex="11pt"/>
    </style:style>
    <style:style style:name="T94" style:family="text">
      <style:text-properties fo:color="#000000" style:font-name="Calibri" fo:font-size="11pt" style:font-name-asian="標楷體" style:font-size-asian="11pt" style:font-name-complex="標楷體" style:font-size-complex="11pt"/>
    </style:style>
    <style:style style:name="T95" style:family="text">
      <style:text-properties fo:color="#000000" style:font-name="Calibri" fo:font-size="11pt" style:font-name-asian="標楷體" style:font-size-asian="11pt" style:font-name-complex="標楷體" style:font-size-complex="11pt"/>
    </style:style>
    <style:style style:name="T96" style:family="text">
      <style:text-properties fo:color="#000000" style:font-name="Calibri" fo:font-size="11pt" style:font-size-asian="11pt" style:font-name-complex="Calibri" style:font-size-complex="11pt"/>
    </style:style>
    <style:style style:name="T97" style:family="text">
      <style:text-properties fo:color="#000000" style:font-name="Calibri" fo:font-size="11pt" style:font-size-asian="11pt" style:font-name-complex="Calibri" style:font-size-complex="11pt"/>
    </style:style>
    <style:style style:name="T98" style:family="text">
      <style:text-properties style:font-name-complex="Arial" style:font-size-complex="12pt" style:language-complex="he" style:country-complex="IL"/>
    </style:style>
    <style:style style:name="T99" style:family="text">
      <style:text-properties style:font-name="標楷體" style:font-name-asian="標楷體" style:font-name-complex="標楷體"/>
    </style:style>
    <style:style style:name="T100" style:family="text">
      <style:text-properties style:font-name="標楷體" style:font-name-asian="標楷體" style:font-name-complex="標楷體"/>
    </style:style>
    <style:style style:name="T101" style:family="text">
      <style:text-properties style:font-name="標楷體" style:font-name-asian="標楷體" style:font-name-complex="標楷體" style:font-size-complex="12pt"/>
    </style:style>
    <style:style style:name="T102" style:family="text">
      <style:text-properties style:font-name="標楷體" fo:font-size="10pt" style:font-name-asian="標楷體" style:font-size-asian="10pt" style:font-name-complex="標楷體" style:font-size-complex="10pt"/>
    </style:style>
    <style:style style:name="T103" style:family="text">
      <style:text-properties style:font-name="標楷體" fo:font-size="10pt" style:font-name-asian="標楷體" style:font-size-asian="10pt" style:font-name-complex="標楷體" style:font-size-complex="10pt"/>
    </style:style>
    <style:style style:name="T104" style:family="text">
      <style:text-properties style:font-name="標楷體" style:font-name-complex="標楷體"/>
    </style:style>
    <style:style style:name="T105" style:family="text">
      <style:text-properties style:font-name="標楷體" style:font-name-complex="標楷體"/>
    </style:style>
    <style:style style:name="T106" style:family="text">
      <style:text-properties style:font-name="標楷體" fo:font-size="13.5pt" style:font-name-asian="標楷體" style:font-size-asian="13.5pt" style:font-name-complex="標楷體" style:font-size-complex="13.5pt"/>
    </style:style>
    <style:style style:name="T107" style:family="text">
      <style:text-properties style:font-name="標楷體" fo:font-size="13.5pt" style:font-name-asian="標楷體" style:font-size-asian="13.5pt" style:font-name-complex="標楷體" style:font-size-complex="13.5pt"/>
    </style:style>
    <style:style style:name="T108" style:family="text">
      <style:text-properties style:font-name="標楷體" fo:font-size="11pt" style:font-name-asian="標楷體" style:font-size-asian="11pt" style:font-name-complex="標楷體" style:font-size-complex="11pt"/>
    </style:style>
    <style:style style:name="T109" style:family="text">
      <style:text-properties fo:font-size="10pt" style:font-size-asian="10pt" style:font-size-complex="10pt"/>
    </style:style>
    <style:style style:name="T110" style:family="text">
      <style:text-properties fo:font-size="10pt" style:font-size-asian="10pt" style:font-size-complex="10pt"/>
    </style:style>
    <style:style style:name="T111" style:family="text">
      <style:text-properties fo:font-size="10pt" style:font-size-asian="10pt" style:font-size-complex="10pt"/>
    </style:style>
    <style:style style:name="T112" style:family="text">
      <style:text-properties fo:font-size="10pt" style:font-name-asian="全真楷書" style:font-size-asian="10pt"/>
    </style:style>
    <style:style style:name="T113" style:family="text">
      <style:text-properties fo:font-size="10pt" style:font-name-asian="全真楷書" style:font-size-asian="10pt"/>
    </style:style>
    <style:style style:name="T114" style:family="text">
      <style:text-properties fo:font-size="10pt" style:font-name-asian="標楷體" style:font-size-asian="10pt" style:font-size-complex="10pt"/>
    </style:style>
    <style:style style:name="T115" style:family="text">
      <style:text-properties fo:font-size="10pt" style:font-name-asian="標楷體" style:font-size-asian="10pt" style:font-size-complex="10pt"/>
    </style:style>
    <style:style style:name="T116" style:family="text">
      <style:text-properties fo:font-size="13pt" style:font-size-asian="13pt" style:font-size-complex="13pt"/>
    </style:style>
    <style:style style:name="T117" style:family="text">
      <style:text-properties fo:font-size="13pt" style:font-name-asian="Times New Roman" style:font-size-asian="13pt" style:font-size-complex="13pt"/>
    </style:style>
    <style:style style:name="T118" style:family="text">
      <style:text-properties fo:font-size="13pt" style:font-name-asian="標楷體" style:font-size-asian="13pt" style:font-size-complex="13pt"/>
    </style:style>
    <style:style style:name="T119" style:family="text">
      <style:text-properties fo:font-size="13pt" style:font-name-asian="標楷體" style:font-size-asian="13pt" style:font-size-complex="13pt"/>
    </style:style>
    <style:style style:name="T120" style:family="text">
      <style:text-properties fo:background-color="#d8d8d8" loext:char-shading-value="0" style:font-name-asian="標楷體" style:font-name-complex="標楷體"/>
    </style:style>
    <style:style style:name="T121" style:family="text">
      <style:text-properties fo:background-color="#d8d8d8" loext:char-shading-value="0" style:font-name-asian="標楷體" style:font-name-complex="標楷體"/>
    </style:style>
    <style:style style:name="T122" style:family="text">
      <style:text-properties style:text-underline-style="solid" style:text-underline-width="auto" style:text-underline-color="font-color"/>
    </style:style>
    <style:style style:name="T123" style:family="text">
      <style:text-properties style:text-underline-style="solid" style:text-underline-width="auto" style:text-underline-color="font-color" style:font-name-asian="標楷體"/>
    </style:style>
    <style:style style:name="T124" style:family="text">
      <style:text-properties style:text-underline-style="solid" style:text-underline-width="auto" style:text-underline-color="font-color" style:font-name-asian="標楷體" style:font-name-complex="標楷體"/>
    </style:style>
    <style:style style:name="T125" style:family="text">
      <style:text-properties style:text-underline-style="solid" style:text-underline-width="auto" style:text-underline-color="font-color"/>
    </style:style>
    <style:style style:name="T126" style:family="text">
      <style:text-properties fo:font-size="11pt" style:font-name-asian="標楷體" style:font-size-asian="11pt" style:font-size-complex="11pt"/>
    </style:style>
    <style:style style:name="T127" style:family="text">
      <style:text-properties fo:font-size="11pt" style:font-name-asian="標楷體" style:font-size-asian="11pt" style:font-size-complex="11pt"/>
    </style:style>
    <style:style style:name="T128" style:family="text">
      <style:text-properties fo:color="#ff0000"/>
    </style:style>
    <style:style style:name="T129" style:family="text">
      <style:text-properties fo:color="#ff0000"/>
    </style:style>
    <style:style style:name="T130" style:family="text">
      <style:text-properties fo:color="#ff0000" style:font-name-asian="Times New Roman"/>
    </style:style>
    <style:style style:name="T131" style:family="text">
      <style:text-properties fo:color="#ff0000" style:font-name-asian="標楷體"/>
    </style:style>
    <style:style style:name="T132" style:family="text">
      <style:text-properties fo:color="#ff0000" style:font-name="新細明體" style:font-name-complex="新細明體"/>
    </style:style>
    <style:style style:name="T133" style:family="text">
      <style:text-properties fo:color="#ff0000" style:font-name="新細明體" style:font-name-complex="新細明體"/>
    </style:style>
    <style:style style:name="T134" style:family="text">
      <style:text-properties fo:color="#ff0000" style:font-name="標楷體" style:font-name-asian="標楷體" style:font-name-complex="標楷體"/>
    </style:style>
    <style:style style:name="T135" style:family="text">
      <style:text-properties fo:color="#ff0000" style:font-name="標楷體" style:font-name-asian="標楷體" style:font-name-complex="標楷體"/>
    </style:style>
    <style:style style:name="T136" style:family="text">
      <style:text-properties style:font-name-asian="Arial"/>
    </style:style>
    <style:style style:name="T137" style:family="text">
      <style:text-properties fo:letter-spacing="-0.007cm" style:font-name-asian="標楷體"/>
    </style:style>
    <style:style style:name="T138" style:family="text">
      <style:text-properties fo:font-size="13.5pt" style:font-size-asian="13.5pt" style:font-size-complex="13.5pt"/>
    </style:style>
    <style:style style:name="T139" style:family="text">
      <style:text-properties style:font-name="Wingdings 2" style:font-name-asian="Wingdings 2" style:font-name-complex="Wingdings 2"/>
    </style:style>
    <style:style style:name="T140" style:family="text">
      <style:text-properties style:font-name="Calibri" fo:font-size="11pt" style:font-size-asian="11pt" style:font-name-complex="Calibri" style:font-size-complex="11pt"/>
    </style:style>
    <style:style style:name="T141" style:family="text">
      <style:text-properties style:font-name="Calibri" style:font-name-complex="Calibri"/>
    </style:style>
    <style:style style:name="T142" style:family="text">
      <style:text-properties style:font-name="Calibri" style:font-name-complex="Calibri" style:font-size-complex="11pt"/>
    </style:style>
    <style:style style:name="T143" style:family="text"/>
    <style:style style:name="T144" style:family="text">
      <style:text-properties style:use-window-font-color="true" style:text-position="super 58%" style:font-name="Times New Roman" fo:font-size="10pt" fo:language="en" fo:country="US" fo:font-weight="bold" style:letter-kerning="true" style:font-name-asian="新細明體" style:font-size-asian="10pt" style:language-asian="zh" style:country-asian="TW" style:font-weight-asian="bold" style:font-name-complex="Times New Roman" style:font-size-complex="8pt" style:language-complex="ar" style:country-complex="SA"/>
    </style:style>
    <style:style style:name="T145" style:family="text">
      <style:text-properties style:use-window-font-color="true" style:text-position="super 58%" style:font-name="Times New Roman" fo:font-size="9pt" fo:language="en" fo:country="US" fo:font-weight="bold" style:letter-kerning="true" style:font-name-asian="新細明體" style:font-size-asian="9pt" style:language-asian="zh" style:country-asian="TW" style:font-weight-asian="bold" style:font-name-complex="Times New Roman" style:font-size-complex="8pt" style:language-complex="ar" style:country-complex="SA"/>
    </style:style>
    <style:style style:name="T146" style:family="text">
      <style:text-properties style:use-window-font-color="true" style:font-name="Times New Roman" fo:font-size="12pt" fo:language="en" fo:country="US" style:letter-kerning="true" style:font-name-asian="新細明體" style:font-size-asian="12pt" style:language-asian="zh" style:country-asian="TW" style:font-name-complex="Times New Roman" style:font-size-complex="12pt" style:language-complex="ar" style:country-complex="SA"/>
    </style:style>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ragraph" fo:padding="0cm" fo:border="1.5pt solid #000000"/>
    </style:style>
    <style:style style:name="fr2"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6cm" fo:padding-right="0.256cm" fo:padding-top="0.129cm" fo:padding-bottom="0.129cm" fo:border="none"/>
    </style:style>
    <style:style style:name="fr3"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style style:name="fr4"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gr1" style:family="graphic">
      <style:graphic-properties fo:margin-left="0.319cm" fo:margin-right="0.319cm" style:run-through="foreground" style:wrap="run-through" style:number-wrapped-paragraphs="no-limit" style:vertical-pos="from-top" style:vertical-rel="paragraph" style:horizontal-pos="from-left" style:horizontal-rel="paragraph"/>
    </style:style>
    <style:style style:name="gr2" style:family="graphic">
      <style:graphic-properties draw:stroke="none" draw:fill="none" draw:fill-color="#ffffff" draw:textarea-horizontal-align="left" draw:textarea-vertical-align="top" draw:auto-grow-height="false" fo:padding-top="0.229cm" fo:padding-bottom="0.229cm" fo:padding-left="0.441cm" fo:padding-right="0.441cm" fo:wrap-option="wrap"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fill="solid" draw:fill-color="#ffffff" draw:textarea-horizontal-align="justify" draw:textarea-vertical-align="top" draw:auto-grow-height="false" draw:auto-grow-width="false" fo:padding-top="0.127cm" fo:padding-bottom="0.127cm" fo:padding-left="0.254cm" fo:padding-right="0.254cm" fo:wrap-option="wrap" draw:shadow-color="#808080" style:run-through="foreground"/>
    </style:style>
    <style:style style:name="gr4" style:family="graphic">
      <style:graphic-properties draw:stroke="none" draw:fill="solid" draw:fill-color="#fabf8f" draw:textarea-horizontal-align="justify" draw:textarea-vertical-align="top" draw:auto-grow-height="false" draw:auto-grow-width="false" fo:min-height="0.499cm" fo:min-width="1.508cm" fo:padding-top="0.127cm" fo:padding-bottom="0.127cm" fo:padding-left="0.254cm" fo:padding-right="0.254cm" fo:wrap-option="wrap" draw:shadow-color="#808080" style:run-through="foreground"/>
    </style:style>
    <style:style style:name="gr5" style:family="graphic">
      <style:graphic-properties draw:stroke="solid" svg:stroke-width="0.044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0"><text:span text:style-name="T1">附表</text:span><text:span text:style-name="T8"> </text:span><text:span text:style-name="T1">Attachments</text:span></text:p>
      <text:h text:style-name="P106" text:outline-level="1"><text:span text:style-name="T21">附表一：申請表</text:span><text:span text:style-name="T21">Attachment</text:span><text:span text:style-name="T21"> </text:span><text:span text:style-name="T98">1</text:span><text:span text:style-name="T21">：Application Form </text:span></text:h>
      <text:p text:style-name="P2">中臺科技大學入學申請表</text:p>
      <text:p text:style-name="P10">APPLICATION FOR ADMISSION</text:p>
      <text:p text:style-name="P10">Central Taiwan University of Science and Technology</text:p>
      <text:p text:style-name="P3"/>
      <text:p text:style-name="P9">填寫前請先閱讀申請人注意事項</text:p>
      <text:p text:style-name="P28"><text:span text:style-name="T40">Please read the </text:span><text:span text:style-name="T40">Application Guideline before applying for admission</text:span><text:span text:style-name="T40">.</text:span></text:p>
      <text:p text:style-name="P17"><draw:line text:anchor-type="char" draw:z-index="12" draw:style-name="gr5" draw:text-style-name="P120" svg:x1="0cm" svg:y1="0.358cm" svg:x2="16.302cm" svg:y2="0.36cm"><text:p/></draw:line></text:p>
      <text:p text:style-name="P27"><draw:frame draw:style-name="fr1" draw:name="框架1" text:anchor-type="char" svg:x="12.991cm" svg:y="0.014cm" svg:width="3.552cm" svg:height="4.553cm" draw:z-index="17"><draw:text-box><text:p text:style-name="P102">◎此處請貼二吋半身脫帽近照 </text:p><text:p text:style-name="P103"><text:span text:style-name="T2">Attach a recent photo (about 1</text:span> <text:span text:style-name="T2">" x 2"in size)</text:span></text:p><text:p text:style-name="P104"/><text:p text:style-name="P105"/><text:p text:style-name="P105"/><text:p text:style-name="P105">請貼上最近三個月內二吋照片</text:p><text:p text:style-name="P66"><text:span text:style-name="T112">Please </text:span><text:span text:style-name="T112">Attach photo</text:span><text:span text:style-name="T112"> taken within the</text:span></text:p><text:p text:style-name="P67">last 3 months</text:p><text:p text:style-name="P34"><text:span text:style-name="T112">(Approx. size:1</text:span><text:span text:style-name="T116">"</text:span><text:span text:style-name="T112">×2</text:span><text:span text:style-name="T116">"</text:span><text:span text:style-name="T112">)</text:span></text:p></draw:text-box></draw:frame><text:span text:style-name="T64">1.申請人資料/</text:span><text:span text:style-name="T64">Applicant</text:span><text:span text:style-name="T64"> </text:span><text:span text:style-name="T64">I</text:span><text:span text:style-name="T64">nformation</text:span></text:p>
      <text:p text:style-name="P27"><text:span text:style-name="T34">名/Given </text:span><text:span text:style-name="T34">N</text:span><text:span text:style-name="T34">ame: </text:span><text:span text:style-name="T43"><text:s text:c="20"/></text:span><text:span text:style-name="T34"><text:s/>姓/Family </text:span><text:span text:style-name="T34">N</text:span><text:span text:style-name="T34">ame: </text:span><text:span text:style-name="T43"><text:s text:c="20"/></text:span><text:span text:style-name="T34"><text:s/></text:span></text:p>
      <text:p text:style-name="P27"><text:span text:style-name="T34">姓名/</text:span><text:span text:style-name="T21"> </text:span><text:span text:style-name="T34">F</text:span><text:span text:style-name="T34">ull </text:span><text:span text:style-name="T34">N</text:span><text:span text:style-name="T34">ame</text:span><text:span text:style-name="T34">：</text:span><text:span text:style-name="T46"> </text:span><text:span text:style-name="T45"><text:s text:c="20"/></text:span></text:p>
      <text:p text:style-name="P27"><text:span text:style-name="T34">中文姓名/Chinese </text:span><text:span text:style-name="T34">N</text:span><text:span text:style-name="T34">ame: </text:span><text:span text:style-name="T43"><text:s text:c="12"/></text:span><text:span text:style-name="T34"><text:s/>國籍/Nationality:</text:span><text:span text:style-name="T43"> <text:s text:c="21"/></text:span><text:span text:style-name="T34"><text:s text:c="3"/><text:line-break/>性別/</text:span><text:span text:style-name="T34">Gender</text:span><text:span text:style-name="T26">:</text:span><text:span text:style-name="T26">□</text:span><text:span text:style-name="T34">男/M</text:span><text:span text:style-name="T26"> </text:span><text:span text:style-name="T26">□女</text:span><text:span text:style-name="T34">/F</text:span></text:p>
      <text:p text:style-name="P27"><text:span text:style-name="T34">出生日期/Date of </text:span><text:span text:style-name="T34">B</text:span><text:span text:style-name="T34">irth:</text:span><text:span text:style-name="T43"> <text:s text:c="4"/></text:span><text:span text:style-name="T34"><text:s/>年/Year</text:span><text:span text:style-name="T43"> <text:s text:c="6"/></text:span><text:span text:style-name="T34">月/Month</text:span><text:span text:style-name="T43"> <text:s text:c="4"/></text:span><text:span text:style-name="T34">日/Day</text:span></text:p>
      <text:p text:style-name="P27"><text:span text:style-name="T34">護照號碼/Passport N</text:span><text:span text:style-name="T34">o. </text:span><text:span text:style-name="T34">:</text:span><text:span text:style-name="T43"> <text:s text:c="31"/></text:span><text:span text:style-name="T34"><text:s text:c="6"/></text:span></text:p>
      <text:p text:style-name="P27"><text:span text:style-name="T34">通訊處/Mailing </text:span><text:span text:style-name="T34">A</text:span><text:span text:style-name="T34">ddress:</text:span><text:span text:style-name="T34">___________________________________________________</text:span></text:p>
      <text:p text:style-name="P28"><text:span text:style-name="T34">E-mail:</text:span><text:span text:style-name="T43"> <text:s text:c="23"/></text:span><text:span text:style-name="T34"><text:s/>傳真/FAX:</text:span><text:span text:style-name="T43"> <text:s text:c="16"/></text:span><text:span text:style-name="T34">電話/TEL:</text:span><text:span text:style-name="T34">_________________________</text:span></text:p>
      <text:p text:style-name="P15"/>
      <text:p text:style-name="P6"><draw:line text:anchor-type="char" draw:z-index="9" draw:style-name="gr5" draw:text-style-name="P120" svg:x1="0cm" svg:y1="0.125cm" svg:x2="16.302cm" svg:y2="0.127cm"><text:p/></draw:line></text:p>
      <text:p text:style-name="P28"><text:span text:style-name="T68">2.</text:span><text:span text:style-name="T31">學歷</text:span><text:span text:style-name="T68">/Educational Background</text:span></text:p>
      <text:p text:style-name="P42"><text:span text:style-name="T29">◎中等學校</text:span><text:span text:style-name="T48">Secondary Schools</text:span></text:p>
      <text:p text:style-name="P8">現在或最近就讀中學</text:p>
      <text:p text:style-name="P39"><text:span text:style-name="T54">Current or most recent secondary school attended</text:span><text:span text:style-name="T54">______________________________________________________________</text:span></text:p>
      <text:p text:style-name="P39"><text:span text:style-name="T30">入學日期</text:span><text:span text:style-name="T54">Entry Date ____________</text:span><text:span text:style-name="T54">________ </text:span><text:span text:style-name="T30">畢業日期</text:span><text:span text:style-name="T54">Graduation Date _____________</text:span><text:span text:style-name="T54">_________ </text:span></text:p>
      <text:p text:style-name="P40"><text:span text:style-name="T61"><text:s text:c="10"/></text:span><text:span text:style-name="T61"><text:s text:c="12"/></text:span><text:span text:style-name="T61"><text:s/></text:span><text:span text:style-name="T59">mm/dd/yyyy</text:span><text:span text:style-name="T59"> <text:s text:c="25"/></text:span><text:span text:style-name="T59"><text:s text:c="6"/></text:span><text:span text:style-name="T59"><text:s text:c="2"/></text:span><text:span text:style-name="T59">mm/dd/yyyy</text:span></text:p>
      <text:p text:style-name="P40"><text:span text:style-name="T30">性質</text:span><text:span text:style-name="T54">School Type</text:span><text:span text:style-name="T54"> </text:span><text:span text:style-name="T26">□</text:span><text:span text:style-name="T26">公立學校</text:span><text:span text:style-name="T54">P</text:span><text:span text:style-name="T54">ublic</text:span><text:span text:style-name="T54"> <text:s text:c="2"/></text:span><text:span text:style-name="T26">□</text:span><text:span text:style-name="T26">立案學校 </text:span><text:span text:style-name="T54">C</text:span><text:span text:style-name="T54">harter </text:span><text:span text:style-name="T54"><text:s/></text:span><text:span text:style-name="T26">□</text:span><text:span text:style-name="T26">教會學校</text:span><text:span text:style-name="T54">R</text:span><text:span text:style-name="T54">eligious </text:span><text:span text:style-name="T56"><text:s/></text:span><text:span text:style-name="T26">□</text:span><text:span text:style-name="T26">其他</text:span><text:span text:style-name="T34">O</text:span><text:span text:style-name="T34">thers</text:span><text:span text:style-name="T54"> </text:span></text:p>
      <text:p text:style-name="P42"><text:span text:style-name="T30">地址</text:span><text:span text:style-name="T54">Address </text:span></text:p>
      <text:p text:style-name="P42"><text:span text:style-name="T54">_______________________________________________________________________________</text:span><text:span text:style-name="T54">____</text:span><text:span text:style-name="T54"> </text:span></text:p>
      <text:p text:style-name="P110"><text:span text:style-name="T73"><text:s text:c="2"/></text:span><text:span text:style-name="T71">Number &amp; Street </text:span><text:span text:style-name="T71"><text:s text:c="6"/></text:span><text:span text:style-name="T71">City/Town</text:span><text:span text:style-name="T71"> <text:s text:c="8"/></text:span><text:span text:style-name="T71">State/Province</text:span><text:span text:style-name="T71"> <text:s text:c="3"/></text:span><text:span text:style-name="T71">Country</text:span><text:span text:style-name="T71"> <text:s text:c="8"/></text:span><text:span text:style-name="T71">ZIP/Postal Code</text:span></text:p>
      <text:p text:style-name="P110"><text:span text:style-name="T77">◎</text:span><text:span text:style-name="T74">大學院校</text:span><text:span text:style-name="T74">College </text:span><text:span text:style-name="T74">/</text:span><text:span text:style-name="T74"> Universit</text:span><text:span text:style-name="T74">y</text:span></text:p>
      <text:p text:style-name="P110"><text:span text:style-name="T64">現在或最近攻讀學士學位的大學院校</text:span><text:span text:style-name="T64">Current or most recent</text:span><text:span text:style-name="T64"> </text:span><text:span text:style-name="T74">College </text:span><text:span text:style-name="T74">/</text:span><text:span text:style-name="T74"> Universit</text:span><text:span text:style-name="T74">y</text:span><text:span text:style-name="T64"> attended</text:span><text:span text:style-name="T64"> (Bachelor )</text:span></text:p>
      <text:p text:style-name="P110"><text:span text:style-name="T78">校名</text:span><text:span text:style-name="T78">College/University Name</text:span><text:span text:style-name="T84">______________________________________________________________</text:span><text:span text:style-name="T78">_______________</text:span></text:p>
      <text:p text:style-name="P110"><text:span text:style-name="T78">學校所在地Location</text:span><text:span text:style-name="T84">______________________________________________________________</text:span><text:span text:style-name="T78">_____________ <text:s text:c="2"/></text:span><text:span text:style-name="T80"><text:s/></text:span><text:span text:style-name="T80"><text:s text:c="11"/></text:span></text:p>
      <text:p text:style-name="P116"><text:span text:style-name="T80">City,State/</text:span><text:span text:style-name="T80"> </text:span><text:span text:style-name="T80">Provinc</text:span><text:span text:style-name="T80">e <text:s text:c="19"/></text:span><text:span text:style-name="T80">Country</text:span></text:p>
      <text:p text:style-name="P40"><text:span text:style-name="T30">入學日期</text:span><text:span text:style-name="T54">Entry Date ____________</text:span><text:span text:style-name="T54"> <text:s text:c="2"/></text:span><text:span text:style-name="T30">畢業/授予學位日期</text:span><text:span text:style-name="T57">Graduat</text:span><text:span text:style-name="T57">ion </text:span><text:span text:style-name="T54">Date</text:span><text:span text:style-name="T54">________________</text:span></text:p>
      <text:p text:style-name="P42"><text:soft-page-break/><text:span text:style-name="T61"><text:s text:c="19"/></text:span><text:span text:style-name="T59">mm/dd/yyyy</text:span><text:span text:style-name="T59"> <text:s text:c="36"/></text:span><text:span text:style-name="T59">mm/dd/yyyy</text:span></text:p>
      <text:p text:style-name="P110"><text:span text:style-name="T78">主修領域Major</text:span><text:span text:style-name="T84"> ___________</text:span><text:span text:style-name="T78">__________________________ </text:span></text:p>
      <text:p text:style-name="P110"><text:span text:style-name="T78">獲頒學位</text:span><text:span text:style-name="T78">Degree(s) </text:span><text:span text:style-name="T78">Awarded</text:span><text:span text:style-name="T84"> ___________</text:span><text:span text:style-name="T78">________________________________</text:span><text:span text:style-name="T78"> </text:span></text:p>
      <text:p text:style-name="P113"/>
      <text:p text:style-name="P113"/>
      <text:p text:style-name="P110"><text:span text:style-name="T74">現在或最近攻讀碩士學位的大學院校</text:span><text:span text:style-name="T86">Current or most recent</text:span><text:span text:style-name="T86"> </text:span><text:span text:style-name="T74">College </text:span><text:span text:style-name="T74">/</text:span><text:span text:style-name="T74"> Universit</text:span><text:span text:style-name="T74">y</text:span><text:span text:style-name="T86"> attended</text:span><text:span text:style-name="T86"> (Master Study)</text:span></text:p>
      <text:p text:style-name="P110"><text:span text:style-name="T78">校名</text:span><text:span text:style-name="T78">College/</text:span><text:span text:style-name="T78"> </text:span><text:span text:style-name="T78">University Name</text:span><text:span text:style-name="T78">_______________________________________________________________________</text:span></text:p>
      <text:p text:style-name="P114">學校所在地Location________________________________________________________________________________</text:p>
      <text:p text:style-name="P110"><text:span text:style-name="T83"><text:s text:c="25"/></text:span><text:span text:style-name="T82"><text:s/></text:span><text:span text:style-name="T80">City,State/</text:span><text:span text:style-name="T80"> </text:span><text:span text:style-name="T80">Provinc</text:span><text:span text:style-name="T80">e <text:s text:c="20"/></text:span><text:span text:style-name="T80">Country</text:span></text:p>
      <text:p text:style-name="P40"><text:span text:style-name="T30">入學日期</text:span><text:span text:style-name="T54">Entry Date ____________</text:span><text:span text:style-name="T54">_____ </text:span><text:span text:style-name="T30">畢業/授予學位日期</text:span><text:span text:style-name="T57">Graduat</text:span><text:span text:style-name="T57">ion </text:span><text:span text:style-name="T54">Date</text:span><text:span text:style-name="T54">_____________________</text:span></text:p>
      <text:p text:style-name="P42"><text:span text:style-name="T61"><text:s text:c="20"/></text:span><text:span text:style-name="T59">mm/dd/yyyy</text:span><text:span text:style-name="T59"> <text:s text:c="41"/></text:span><text:span text:style-name="T59">mm/dd/yyyy</text:span></text:p>
      <text:p text:style-name="P115"/>
      <text:p text:style-name="P110"><text:span text:style-name="T78">主修領域Major________________________獲頒學位</text:span><text:span text:style-name="T78">Degree(s) Earned</text:span><text:span text:style-name="T78">_______________________</text:span></text:p>
      <text:p text:style-name="P117"><text:span text:style-name="T24">副修領域</text:span><text:span text:style-name="T21">Minor</text:span><text:span text:style-name="T78">________________________</text:span></text:p>
      <text:p text:style-name="P20"><draw:line text:anchor-type="char" draw:z-index="16" draw:style-name="gr5" draw:text-style-name="P120" svg:x1="0cm" svg:y1="0.542cm" svg:x2="16.937cm" svg:y2="0.544cm"><text:p/></draw:line></text:p>
      <text:p text:style-name="P68"><text:span text:style-name="T64">3.</text:span><text:span text:style-name="T32">其他資料</text:span><text:span text:style-name="T68">Additional Information</text:span></text:p>
      <text:p text:style-name="P111"><text:span text:style-name="T78">參加訓練情形</text:span><text:span text:style-name="T78">Other Training</text:span><text:span text:style-name="T78">：</text:span></text:p>
      <text:p text:style-name="P111"><text:span text:style-name="T24">________</text:span><text:span text:style-name="T24">__________________________________________________________</text:span><text:span text:style-name="T24">___________________</text:span><text:span text:style-name="T78"><text:tab/></text:span></text:p>
      <text:p text:style-name="P109"><text:span text:style-name="T78">相關經歷</text:span><text:span text:style-name="T78">Previous Employment</text:span><text:span text:style-name="T78">：</text:span></text:p>
      <text:p text:style-name="P111"><text:span text:style-name="T24">________</text:span><text:span text:style-name="T24">__________________________________________________________</text:span><text:span text:style-name="T24">___________________</text:span><text:span text:style-name="T78"><text:tab/></text:span><text:span text:style-name="T78"> <text:s text:c="4085"/></text:span></text:p>
      <text:p text:style-name="P68"><text:span text:style-name="T34">著作</text:span><text:span text:style-name="T34">(如有必要，請附一覽表)</text:span><text:span text:style-name="T34"> <text:s text:c="48"/>出版日期</text:span></text:p>
      <text:p text:style-name="P75"><text:span text:style-name="T34">Publications </text:span><text:span text:style-name="T43"><text:s text:c="54"/></text:span><text:span text:style-name="T34"><text:s/>Date </text:span><text:span text:style-name="T43"><text:s text:c="17"/></text:span></text:p>
      <text:p text:style-name="P74">(If necessary, attach list of publications.)</text:p>
      <text:p text:style-name="P77"/>
      <text:p text:style-name="P79"><draw:line text:anchor-type="char" draw:z-index="8" draw:style-name="gr5" draw:text-style-name="P120" svg:x1="0cm" svg:y1="0.279cm" svg:x2="16.302cm" svg:y2="0.281cm"><text:p/></draw:line></text:p>
      <text:p text:style-name="P76"><text:span text:style-name="T64">4.</text:span><text:span text:style-name="T64">中、英文能力C</text:span><text:span text:style-name="T64">hinese</text:span><text:span text:style-name="T64">／E</text:span><text:span text:style-name="T64">nglish</text:span><text:span text:style-name="T64"> P</text:span><text:span text:style-name="T64">roficiency</text:span></text:p>
      <text:p text:style-name="P76"><text:span text:style-name="T50">◎</text:span><text:span text:style-name="T51">中文</text:span><text:span text:style-name="T51">Chinese</text:span></text:p>
      <text:p text:style-name="P71">曾學習中文幾年?</text:p>
      <text:p text:style-name="P41"><text:span text:style-name="T34">How </text:span><text:span text:style-name="T34">many years</text:span><text:span text:style-name="T34"> have you studied Chinese? </text:span><text:span text:style-name="T43"><text:s text:c="43"/></text:span><text:span text:style-name="T43"><text:s text:c="3"/></text:span><text:span text:style-name="T43"><text:s text:c="14"/></text:span><text:span text:style-name="T43"><text:s/></text:span><text:span text:style-name="T43"><text:s text:c="5"/></text:span></text:p>
      <text:p text:style-name="P73"><text:span text:style-name="T34">學習中文環境（高中、大學、語文機構）</text:span><text:span text:style-name="T34">Where did you learn Chinese? (high school, college, language institute)?</text:span><text:span text:style-name="T34"> </text:span></text:p>
      <text:p text:style-name="P72"/>
      <text:p text:style-name="P70"><text:span text:style-name="T34">您是否參加過中文語文能力測驗</text:span><text:span text:style-name="T34">Have you taken any proficiency test of Chinese?</text:span></text:p>
      <text:p text:style-name="P68"><text:soft-page-break/><text:span text:style-name="T46">□</text:span><text:span text:style-name="T34">否No,□是Yes</text:span><text:span text:style-name="T34"> <text:s text:c="2"/></text:span><text:span text:style-name="T34">何種測驗</text:span><text:span text:style-name="T34">Type of Test</text:span><text:span text:style-name="T34">___________________________ <text:s text:c="2"/>分數</text:span><text:span text:style-name="T34">Score</text:span><text:span text:style-name="T34">_____________________</text:span></text:p>
      <text:p text:style-name="P70"><text:span text:style-name="T34">中文</text:span><text:span text:style-name="T34">能力自我評估</text:span><text:span text:style-name="T34">Self</text:span><text:span text:style-name="T34">-</text:span><text:span text:style-name="T34">evaluation</text:span><text:span text:style-name="T34"> of Chinese P</text:span><text:span text:style-name="T34">roficiency：</text:span></text:p>
      <text:p text:style-name="P80"><text:span text:style-name="T34"><text:tab/></text:span><text:span text:style-name="T38">聽Listening</text:span><text:span text:style-name="T38"><text:tab/>：</text:span><text:span text:style-name="T26">□</text:span><text:span text:style-name="T38">優Excellent</text:span><text:span text:style-name="T38"> <text:s text:c="2"/></text:span><text:span text:style-name="T26">□</text:span><text:span text:style-name="T38">佳Good</text:span><text:span text:style-name="T38"> <text:s text:c="2"/></text:span><text:span text:style-name="T26">□</text:span><text:span text:style-name="T38">尚可</text:span><text:span text:style-name="T38">Fair <text:s text:c="2"/></text:span><text:span text:style-name="T26">□</text:span><text:span text:style-name="T38">差Poor</text:span></text:p>
      <text:p text:style-name="P80"><text:span text:style-name="T34"><text:tab/></text:span><text:span text:style-name="T38">說Speaking</text:span><text:span text:style-name="T38"><text:tab/>：</text:span><text:span text:style-name="T26">□</text:span><text:span text:style-name="T38">優Excellent</text:span><text:span text:style-name="T38"> <text:s text:c="2"/></text:span><text:span text:style-name="T26">□</text:span><text:span text:style-name="T38">佳Good</text:span><text:span text:style-name="T38"> <text:s text:c="2"/></text:span><text:span text:style-name="T26">□</text:span><text:span text:style-name="T38">尚可</text:span><text:span text:style-name="T38">Fair <text:s text:c="2"/></text:span><text:span text:style-name="T26">□</text:span><text:span text:style-name="T38">差Poor</text:span></text:p>
      <text:p text:style-name="P80"><text:span text:style-name="T34"><text:tab/></text:span><text:span text:style-name="T38">讀Reading<text:tab/></text:span><text:span text:style-name="T38">：</text:span><text:span text:style-name="T26">□</text:span><text:span text:style-name="T38">優Excellent</text:span><text:span text:style-name="T38"> <text:s text:c="2"/></text:span><text:span text:style-name="T26">□</text:span><text:span text:style-name="T38">佳Good</text:span><text:span text:style-name="T38"> <text:s text:c="2"/></text:span><text:span text:style-name="T26">□</text:span><text:span text:style-name="T38">尚可</text:span><text:span text:style-name="T38">Fair <text:s text:c="2"/></text:span><text:span text:style-name="T26">□</text:span><text:span text:style-name="T38">差Poor</text:span></text:p>
      <text:p text:style-name="P80"><text:span text:style-name="T34"><text:tab/></text:span><text:span text:style-name="T38">寫Writing<text:tab/></text:span><text:span text:style-name="T38">：</text:span><text:span text:style-name="T26">□</text:span><text:span text:style-name="T38">優Excellent</text:span><text:span text:style-name="T38"> <text:s text:c="2"/></text:span><text:span text:style-name="T26">□</text:span><text:span text:style-name="T38">佳Good</text:span><text:span text:style-name="T38"> <text:s text:c="2"/></text:span><text:span text:style-name="T26">□</text:span><text:span text:style-name="T38">尚可</text:span><text:span text:style-name="T38">Fair <text:s text:c="2"/></text:span><text:span text:style-name="T26">□</text:span><text:span text:style-name="T38">差Poor</text:span></text:p>
      <text:p text:style-name="P76"><text:span text:style-name="T50">◎</text:span><text:span text:style-name="T51">英文能力E</text:span><text:span text:style-name="T51">nglish</text:span><text:span text:style-name="T51"> </text:span></text:p>
      <text:p text:style-name="P70"><text:span text:style-name="T34">您是否參加過英文能力測驗</text:span><text:span text:style-name="T34">Have you taken any proficiency test of </text:span><text:span text:style-name="T34">English</text:span><text:span text:style-name="T34">?</text:span></text:p>
      <text:p text:style-name="P81"><text:span text:style-name="T46">□</text:span><text:span text:style-name="T34">否No,□是Yes</text:span><text:span text:style-name="T34"> <text:s/></text:span><text:span text:style-name="T26">何種測驗</text:span><text:span text:style-name="T40">Type of Test</text:span><text:span text:style-name="T26">_________________ <text:s text:c="2"/>分數</text:span><text:span text:style-name="T40">Score</text:span><text:span text:style-name="T26">____________________</text:span></text:p>
      <text:p text:style-name="P70"><text:span text:style-name="T26">英</text:span><text:span text:style-name="T26">文</text:span><text:span text:style-name="T26">能力自我評估</text:span><text:span text:style-name="T34">Self-evaluation of English Proficiency</text:span><text:span text:style-name="T26">：</text:span></text:p>
      <text:p text:style-name="P80"><text:span text:style-name="T34"><text:tab/></text:span><text:span text:style-name="T38">聽Listening</text:span><text:span text:style-name="T38"><text:tab/>：</text:span><text:span text:style-name="T26">□</text:span><text:span text:style-name="T38">優Excellent</text:span><text:span text:style-name="T38"> <text:s text:c="2"/></text:span><text:span text:style-name="T26">□</text:span><text:span text:style-name="T38">佳Good</text:span><text:span text:style-name="T38"> <text:s text:c="2"/></text:span><text:span text:style-name="T26">□</text:span><text:span text:style-name="T38">尚可</text:span><text:span text:style-name="T38">Fair <text:s text:c="2"/></text:span><text:span text:style-name="T26">□</text:span><text:span text:style-name="T38">差Poor</text:span></text:p>
      <text:p text:style-name="P80"><text:span text:style-name="T34"><text:tab/></text:span><text:span text:style-name="T38">說Speaking<text:tab/></text:span><text:span text:style-name="T38">：</text:span><text:span text:style-name="T26">□</text:span><text:span text:style-name="T38">優Excellent</text:span><text:span text:style-name="T38"> <text:s text:c="2"/></text:span><text:span text:style-name="T26">□</text:span><text:span text:style-name="T38">佳Good</text:span><text:span text:style-name="T38"> <text:s text:c="2"/></text:span><text:span text:style-name="T26">□</text:span><text:span text:style-name="T38">尚可</text:span><text:span text:style-name="T38">Fair <text:s text:c="2"/></text:span><text:span text:style-name="T26">□</text:span><text:span text:style-name="T38">差Poor</text:span></text:p>
      <text:p text:style-name="P80"><text:span text:style-name="T34"><text:tab/></text:span><text:span text:style-name="T38">讀Reading<text:tab/></text:span><text:span text:style-name="T38">：</text:span><text:span text:style-name="T26">□</text:span><text:span text:style-name="T38">優Excellent</text:span><text:span text:style-name="T38"> <text:s text:c="2"/></text:span><text:span text:style-name="T26">□</text:span><text:span text:style-name="T38">佳Good</text:span><text:span text:style-name="T38"> <text:s text:c="2"/></text:span><text:span text:style-name="T26">□</text:span><text:span text:style-name="T38">尚可</text:span><text:span text:style-name="T38">Fair <text:s text:c="2"/></text:span><text:span text:style-name="T26">□</text:span><text:span text:style-name="T38">差Poor</text:span></text:p>
      <text:p text:style-name="P80"><text:span text:style-name="T34"><text:tab/></text:span><text:span text:style-name="T38">寫Writing<text:tab/></text:span><text:span text:style-name="T38">：</text:span><text:span text:style-name="T26">□</text:span><text:span text:style-name="T38">優Excellent</text:span><text:span text:style-name="T38"> <text:s text:c="2"/></text:span><text:span text:style-name="T26">□</text:span><text:span text:style-name="T38">佳Good</text:span><text:span text:style-name="T38"> <text:s text:c="2"/></text:span><text:span text:style-name="T26">□</text:span><text:span text:style-name="T38">尚可</text:span><text:span text:style-name="T38">Fair <text:s text:c="2"/></text:span><text:span text:style-name="T26">□</text:span><text:span text:style-name="T38">差Poor</text:span></text:p>
      <text:p text:style-name="P5"><draw:line text:anchor-type="char" draw:z-index="7" draw:style-name="gr5" draw:text-style-name="P120" svg:x1="0cm" svg:y1="0.307cm" svg:x2="16.302cm" svg:y2="0.309cm"><text:p/></draw:line></text:p>
      <text:p text:style-name="P11"/>
      <text:p text:style-name="P27"><text:span text:style-name="T64">5.讀書計畫/ </text:span><text:span text:style-name="T64">S</text:span><text:span text:style-name="T64">tudy Plan</text:span></text:p>
      <text:p text:style-name="P27"><text:span text:style-name="T34">修讀學位/Degree</text:span><text:span text:style-name="T34"> to</text:span><text:span text:style-name="T34"> </text:span><text:span text:style-name="T34">Pursuit</text:span><text:span text:style-name="T34">: </text:span></text:p>
      <text:list xml:id="list1821744795900720880" text:style-name="WW8Num4">
        <text:list-item>
          <text:p text:style-name="P37"><text:span text:style-name="T26">大</text:span><text:span text:style-name="T34">學</text:span><text:span text:style-name="T34">部</text:span><text:span text:style-name="T34">(四年制)/</text:span><text:span text:style-name="T34">four-</text:span><text:span text:style-name="T34">year </text:span><text:span text:style-name="T34">Bachelor</text:span><text:span text:style-name="T34">’</text:span><text:span text:style-name="T34">s Degree</text:span><text:span text:style-name="T34"> </text:span></text:p>
        </text:list-item>
        <text:list-item>
          <text:p text:style-name="P37"><text:span text:style-name="T26">大</text:span><text:span text:style-name="T34">學</text:span><text:span text:style-name="T34">部</text:span><text:span text:style-name="T34">(</text:span><text:span text:style-name="T34">二</text:span><text:span text:style-name="T34">年制)/</text:span><text:span text:style-name="T34">two-</text:span><text:span text:style-name="T34">year </text:span><text:span text:style-name="T34">Bachelor</text:span><text:span text:style-name="T34">’</text:span><text:span text:style-name="T34">s Degree (already have 2-year diploma)</text:span><text:span text:style-name="T34"> <text:s/></text:span></text:p>
        </text:list-item>
      </text:list>
      <text:list xml:id="list1276921947272220402" text:style-name="WW8Num5">
        <text:list-item>
          <text:p text:style-name="P38"><text:span text:style-name="T34">碩士</text:span><text:span text:style-name="T34">/</text:span><text:span text:style-name="T34"> Master</text:span><text:span text:style-name="T34">’</text:span><text:span text:style-name="T34">s</text:span><text:span text:style-name="T34"> </text:span><text:span text:style-name="T34">Degree </text:span><text:span text:style-name="T34"><text:s/></text:span></text:p>
        </text:list-item>
        <text:list-item>
          <text:p text:style-name="P16">博士/ PhD </text:p>
        </text:list-item>
      </text:list>
      <text:p text:style-name="Standard"><text:span text:style-name="T26">擬申請就讀系（所）</text:span><text:span text:style-name="T40">Intended Major/ Field of Study</text:span></text:p>
      <text:p text:style-name="Standard"><text:span text:style-name="T46">□</text:span><text:span text:style-name="T34">醫學檢驗生物技術系</text:span><text:span text:style-name="T109">Department of Medical Laboratory Science and Biotechnology</text:span></text:p>
      <text:p text:style-name="Standard"><text:span text:style-name="T46">□</text:span><text:span text:style-name="T34">醫學影像暨放射科學系</text:span><text:span text:style-name="T109">Department of Medical Imaging and Radiological Sciences</text:span></text:p>
      <text:p text:style-name="Standard"><text:span text:style-name="T46">□</text:span><text:span text:style-name="T34">生物科技暨醫學工程研究所Graduate Institute of Biotechnology and Biomedical Engineering</text:span></text:p>
      <text:p text:style-name="Standard"><text:span text:style-name="T46">□</text:span><text:span text:style-name="T34">食品科技系</text:span><text:span text:style-name="T109">Department of Food Science and Technology</text:span></text:p>
      <text:p text:style-name="Standard"><text:span text:style-name="T46">□</text:span><text:span text:style-name="T34">牙體技術暨材料系</text:span><text:span text:style-name="T109">Department of Dental Technology and Materials Science</text:span></text:p>
      <text:p text:style-name="Standard"><text:span text:style-name="T46">□</text:span><text:span text:style-name="T34">環境與安全衛生工程系</text:span><text:span text:style-name="T109">Department of Safety Health and Environmental Engineering</text:span></text:p>
      <text:p text:style-name="Standard"><text:span text:style-name="T46">□</text:span><text:span text:style-name="T34">視光系</text:span><text:span text:style-name="T109">Department of Optometry</text:span></text:p>
      <text:p text:style-name="Standard"><text:span text:style-name="T46">□</text:span><text:span text:style-name="T34">護理系</text:span><text:span text:style-name="T109">Department of Nursing</text:span></text:p>
      <text:p text:style-name="Standard"><text:span text:style-name="T46">□</text:span><text:span text:style-name="T34">兒童教育暨事業經營系</text:span><text:span text:style-name="T109">Department of Children Education and Enterprise Management</text:span></text:p>
      <text:p text:style-name="Standard"><text:span text:style-name="T46">□</text:span><text:span text:style-name="T34">老人照顧系</text:span><text:span text:style-name="T109">Department of Eldercare</text:span></text:p>
      <text:p text:style-name="Standard"><text:span text:style-name="T46">□</text:span><text:span text:style-name="T34">醫療暨健康產業管理系</text:span><text:span text:style-name="T109">Department of Healthcare Administration</text:span></text:p>
      <text:p text:style-name="Standard"><text:span text:style-name="T46">□</text:span><text:span text:style-name="T34">資訊管理系</text:span><text:span text:style-name="T109">Department of Management Information Systems</text:span></text:p>
      <text:p text:style-name="Standard"><text:soft-page-break/><text:span text:style-name="T46">□</text:span><text:span text:style-name="T34">行銷管理系</text:span><text:span text:style-name="T109">Department of Marketing Management</text:span></text:p>
      <text:p text:style-name="Standard"><text:span text:style-name="T46">□</text:span><text:span text:style-name="T34">國際企業系</text:span><text:span text:style-name="T109">Department of International Business</text:span></text:p>
      <text:p text:style-name="Standard"><text:span text:style-name="T46">□</text:span><text:span text:style-name="T34">文教事業經營研究所</text:span><text:span text:style-name="T109">Graduate Institute of <text:s/>Cultural and Educational Management</text:span></text:p>
      <text:p text:style-name="Standard"><text:span text:style-name="T46">□</text:span><text:span text:style-name="T34">應用外語系</text:span><text:span text:style-name="T109">Department of Applied Foreign Languages</text:span></text:p>
      <text:p text:style-name="Standard"><text:span text:style-name="T26">_______</text:span><text:span text:style-name="T26">_______________________________________________________</text:span><text:span text:style-name="T26">_______</text:span><text:span text:style-name="T26">________________________</text:span></text:p>
      <text:p text:style-name="Standard"><text:span text:style-name="T46">□</text:span><text:span text:style-name="T26">正式生</text:span><text:span text:style-name="T40">/Registered </text:span><text:span text:style-name="T40">S</text:span><text:span text:style-name="T40">tudent <text:s text:c="7"/></text:span><text:span text:style-name="T34">□</text:span><text:span text:style-name="T26">選讀生</text:span><text:span text:style-name="T40">/Non-degree </text:span><text:span text:style-name="T40">S</text:span><text:span text:style-name="T40">tudent</text:span></text:p>
      <text:p text:style-name="P78"/>
      <text:p text:style-name="P28"><text:span text:style-name="T64">6.</text:span><text:span text:style-name="T64">留學動機與計畫（可另附紙張）</text:span><text:span text:style-name="T64">/Objective and </text:span><text:span text:style-name="T64">P</text:span><text:span text:style-name="T64">lan of </text:span><text:span text:style-name="T64">S</text:span><text:span text:style-name="T64">tudy(Max. 1,000 words):</text:span></text:p>
      <text:p text:style-name="P12"/>
      <text:p text:style-name="P14"/>
      <text:p text:style-name="P14"/>
      <text:p text:style-name="P14"/>
      <text:p text:style-name="P14"/>
      <text:p text:style-name="P14"/>
      <text:p text:style-name="P14"/>
      <text:p text:style-name="P18"><draw:line text:anchor-type="char" draw:z-index="10" draw:style-name="gr5" draw:text-style-name="P120" svg:x1="0cm" svg:y1="0.314cm" svg:x2="16.302cm" svg:y2="0.316cm"><text:p/></draw:line></text:p>
      <text:p text:style-name="P28"><text:span text:style-name="T64">7.在</text:span><text:span text:style-name="T64">台</text:span><text:span text:style-name="T64">研習期間費用來源/</text:span><text:span text:style-name="T64">Source</text:span><text:span text:style-name="T64">s of </text:span><text:span text:style-name="T64">F</text:span><text:span text:style-name="T64">inancial </text:span><text:span text:style-name="T64">S</text:span><text:span text:style-name="T64">upport:</text:span></text:p>
      <text:p text:style-name="P68"><text:span text:style-name="T46">□</text:span><text:span text:style-name="T34">個人儲蓄Personal Savings <text:s text:c="4"/>總額Amount___________ <text:s/></text:span></text:p>
      <text:p text:style-name="P68"><text:span text:style-name="T46">□</text:span><text:span text:style-name="T34">父母支援Parental Support <text:s text:c="5"/>總額Amount____________</text:span></text:p>
      <text:p text:style-name="P68"><text:span text:style-name="T46">□</text:span><text:span text:style-name="T34">台灣獎學金Taiwan </text:span><text:span text:style-name="T34">Scholarship</text:span><text:span text:style-name="T34"> </text:span></text:p>
      <text:p text:style-name="P68"><text:span text:style-name="T46">□</text:span><text:span text:style-name="T34">其他Others Resources(Please explain your source of financial support to pursue a degree)</text:span></text:p>
      <text:p text:style-name="P12"/>
      <text:p text:style-name="P7"><draw:line text:anchor-type="char" draw:z-index="13" draw:style-name="gr5" draw:text-style-name="P120" svg:x1="0cm" svg:y1="0.258cm" svg:x2="16.302cm" svg:y2="0.26cm"><text:p/></draw:line></text:p>
      <text:p text:style-name="P28"><text:span text:style-name="T64">8.</text:span><text:span text:style-name="T32">獎學金/</text:span><text:span text:style-name="T64">Scholarship </text:span></text:p>
      <text:p text:style-name="P70"><text:span text:style-name="T26">已獲得補助</text:span><text:span text:style-name="T40">Already received the grant</text:span></text:p>
      <text:p text:style-name="Standard"><text:span text:style-name="T26">□</text:span><text:span text:style-name="T26">是</text:span><text:span text:style-name="T40">Yes</text:span><text:span text:style-name="T89"> </text:span><text:span text:style-name="T26"><text:s text:c="2"/></text:span></text:p>
      <text:p text:style-name="P82">請詳細述明已獲得補助項目</text:p>
      <text:p text:style-name="P13">Please state clearly the type of funding</text:p>
      <text:p text:style-name="Standard"><text:span text:style-name="T26">________</text:span><text:span text:style-name="T26">__________________________________________________________</text:span><text:span text:style-name="T26">___ <text:s text:c="2"/></text:span></text:p>
      <text:p text:style-name="Standard"><text:span text:style-name="T26">□</text:span><text:span text:style-name="T26">否</text:span><text:span text:style-name="T40">No</text:span></text:p>
      <text:p text:style-name="P4"/>
      <text:p text:style-name="P19"><draw:line text:anchor-type="char" draw:z-index="14" draw:style-name="gr5" draw:text-style-name="P120" svg:x1="0cm" svg:y1="0.194cm" svg:x2="16.302cm" svg:y2="0.196cm"><text:p/></draw:line></text:p>
      <text:p text:style-name="P28"><text:span text:style-name="T64">9.健康情形</text:span><text:span text:style-name="T64">（</text:span><text:span text:style-name="T64">如有疾病或</text:span><text:span text:style-name="T64">身心障礙情形，</text:span><text:span text:style-name="T64">請敘明之</text:span><text:span text:style-name="T64">）/</text:span><text:span text:style-name="T64"> Health </text:span><text:span text:style-name="T64">C</text:span><text:span text:style-name="T64">ondition</text:span></text:p>
      <text:p text:style-name="P28"><text:span text:style-name="T34">（</text:span><text:span text:style-name="T38">If you have any </text:span><text:span text:style-name="T38">major </text:span><text:span text:style-name="T38">health problem</text:span><text:span text:style-name="T38">s</text:span><text:span text:style-name="T38"> or </text:span><text:span text:style-name="T38">physical disabilities</text:span><text:span text:style-name="T38">, please describe it</text:span><text:span text:style-name="T34">）</text:span></text:p>
      <text:p text:style-name="P14"/>
      <text:p text:style-name="P14"/>
      <text:p text:style-name="P32"><draw:line text:anchor-type="char" draw:z-index="15" draw:style-name="gr5" draw:text-style-name="P120" svg:x1="0cm" svg:y1="0.333cm" svg:x2="16.302cm" svg:y2="0.335cm"><text:p/></draw:line></text:p>
      <text:p text:style-name="P28"><text:span text:style-name="T14">10.</text:span><text:span text:style-name="T15">是否需要接機服務</text:span><text:span text:style-name="T15">/Pick up Service</text:span></text:p>
      <text:p text:style-name="P29">Do you need the airport pick-up service？</text:p>
      <text:p text:style-name="Standard"><text:span text:style-name="T102">□</text:span><text:span text:style-name="T109">Yes </text:span><text:span text:style-name="T102">請填</text:span><text:span text:style-name="T102">接機意願表</text:span><text:span text:style-name="T102">，並於抵台二週前傳真至886-4-2239-3305或E-mail至</text:span><text:span text:style-name="T102">研發處國際合作組</text:span></text:p>
      <text:p text:style-name="Standard"><text:span text:style-name="T109">If you need the airport pick-up service, please finish and fax (or E-mail) the airport pick-up service form to the International Cooperation Division at least two weeks before your arrival in Taiwan.</text:span></text:p>
      <text:p text:style-name="Standard"><text:span text:style-name="T102">□</text:span><text:span text:style-name="T109">No</text:span><text:span text:style-name="T102">請填</text:span><text:span text:style-name="T102">接機意願表</text:span><text:span text:style-name="T102">，並於抵台一週前傳真至886-4-2239-3305或E-mail至</text:span><text:span text:style-name="T102">研發處國際合作組</text:span></text:p>
      <text:p text:style-name="Standard"><text:span text:style-name="T109">If you do not need the airport pick-up service, please finish and fax (or E-mail) the airport pick-up service form to </text:span><text:soft-page-break/><text:span text:style-name="T109">the International Cooperation Division at least one weeks before your arrival in Taiwan.</text:span></text:p>
      <text:p text:style-name="P33"><draw:line text:anchor-type="char" draw:z-index="11" draw:style-name="gr5" draw:text-style-name="P120" svg:x1="0cm" svg:y1="0.402cm" svg:x2="16.302cm" svg:y2="0.404cm"><text:p/></draw:line></text:p>
      <text:p text:style-name="P30"/>
      <text:p text:style-name="P30"/>
      <text:p text:style-name="P30"/>
      <text:p text:style-name="P43"><text:span text:style-name="T126">申請人簽名/</text:span><text:span text:style-name="T126"> </text:span><text:span text:style-name="T126">Signature of </text:span><text:span text:style-name="T126">A</text:span><text:span text:style-name="T126">pplicant:</text:span><text:span text:style-name="T114"> </text:span><text:span text:style-name="T114">______________________ <text:s/></text:span><text:span text:style-name="T126">日期/</text:span><text:span text:style-name="T126"> </text:span><text:span text:style-name="T126">Date:</text:span><text:span text:style-name="T126"> </text:span><text:span text:style-name="T114">______________________ <text:s text:c="2"/></text:span><text:span text:style-name="T114"><text:s/></text:span></text:p>
      <text:p text:style-name="P31"/>
      <text:p text:style-name="P101">申請人注意事項</text:p>
      <text:p text:style-name="P45"><text:span text:style-name="T17">Instructions</text:span><text:span text:style-name="T17"> for International Student Applicants</text:span></text:p>
      <text:p text:style-name="P83">1. Instruction in this university is mainly given in Mandarin Chinese; applicants for undergraduate programs should be proficient in the Chinese language, particularly in speaking and listening.</text:p>
      <text:p text:style-name="P83">2. Application for admission must include the following materials:</text:p>
      <text:p text:style-name="P84">(1) Application for admission <text:a xlink:type="simple" xlink:href="http://goo.gl/hHnfGV" text:style-name="Internet_20_link" text:visited-style-name="Visited_20_Internet_20_Link"><text:span text:style-name="Internet_20_link"><text:span text:style-name="T1">http://goo.gl/hHnfGV</text:span></text:span></text:a><text:span text:style-name="T90"> </text:span>(including a statement of study plan written in Chinese or English).</text:p>
      <text:p text:style-name="P84">(2)<text:tab/>A photocopy of an appropriate diploma with a notarized Chinese or English translation. (Those who will graduate later in the same academic year may submit a document attesting to their forthcoming graduation instead).</text:p>
      <text:p text:style-name="P84">(3)<text:tab/>A transcript in English with imprinted seal and signature of the applicant’s school.</text:p>
      <text:p text:style-name="P84">(4)<text:tab/>Two letters of recommendation in sealed envelopes (For applicants for undergraduate programs, one of the letters should be prepared by an instructor of Chinese language stating the applicant’s Chinese proficiency including reading, writing, listening, and speaking.)</text:p>
      <text:p text:style-name="P84">(5)<text:tab/>Health Form (including tests for HBsAg, Anti-HBs, HIV and Chest X-ray).</text:p>
      <text:p text:style-name="P84">(6)<text:tab/>A statement of financial support for study.</text:p>
      <text:p text:style-name="P84">(7)<text:tab/>A photocopy of passport or other equivalent supporting documents.</text:p>
      <text:p text:style-name="P84"><text:span text:style-name="T8">※ </text:span>Other documents may be required by certain departments or graduate schools; in this case, the applicant will be informed.</text:p>
      <text:p text:style-name="P42">3. Any application matters not stipulated here will be at the Admission Committee's </text:p>
      <text:p text:style-name="P88">discretion.</text:p>
      <text:p text:style-name="P28">4. For application<text:span text:style-name="T128">,</text:span> please mail to:</text:p>
      <text:p text:style-name="P84">Division of Admission Office of Academic Affairs <text:s text:c="7"/></text:p>
      <text:p text:style-name="P84">Central Taiwan University of Science and Technology</text:p>
      <text:p text:style-name="P90">No.666, Buzih Road, Beitun District, Taichung City, 40601, Taiwan (R.O.C.)</text:p>
      <text:p text:style-name="P84">Website：http://www.ctust.edu.tw <text:s text:c="4"/>TEL：＋886-4-22391647ext.8041 </text:p>
      <text:p text:style-name="P87">FAX：＋886-4-22393305 <text:s text:c="10"/>E-mail：c0103@ctust.edu.tw</text:p>
      <text:p text:style-name="P28"><text:span text:style-name="T1">1.本</text:span><text:span text:style-name="T3">校大學部教學以中文為主，申請修讀大學部課程者最好具備中文聽講能力。</text:span></text:p>
      <text:p text:style-name="P28"><text:span text:style-name="T1">2.</text:span><text:span text:style-name="T3">申請時請檢附下列表件提出申請</text:span><text:span text:style-name="T1">:</text:span></text:p>
      <text:p text:style-name="P87"><text:span text:style-name="T1">(1)</text:span><text:span text:style-name="T3">入學申請表</text:span><text:a xlink:type="simple" xlink:href="http://goo.gl/hHnfGV" text:style-name="Internet_20_link" text:visited-style-name="Visited_20_Internet_20_Link"><text:span text:style-name="Internet_20_link"><text:span text:style-name="T1">http://goo.gl/hHnfGV</text:span></text:span></text:a><text:span text:style-name="T90"> </text:span><text:span text:style-name="T1">(</text:span><text:span text:style-name="T3">含中文或英文留學計畫書</text:span><text:span text:style-name="T1">)</text:span><text:span text:style-name="T3">。</text:span></text:p>
      <text:p text:style-name="P84"><text:span text:style-name="T1">(2)</text:span><text:span text:style-name="T3">畢業證書影印本與公證之中文或英文翻譯本各一份，應屆畢業生得以證明即將畢業之函件代替。</text:span></text:p>
      <text:p text:style-name="P87"><text:span text:style-name="T1">(3)</text:span><text:span text:style-name="T3">成績單英文譯本</text:span><text:span text:style-name="T1">(</text:span><text:span text:style-name="T3">請由原校加蓋封章</text:span><text:span text:style-name="T1">)</text:span><text:span text:style-name="T3">。</text:span></text:p>
      <text:p text:style-name="P84"><text:span text:style-name="T1">(4)</text:span><text:span text:style-name="T3">密封之推薦書兩份。申請修讀大學部課程者須包含一份中國語文教師推薦書，內容包含對申請人中國語文能力</text:span><text:span text:style-name="T1">(</text:span><text:span text:style-name="T3">讀、寫、聽、說</text:span><text:span text:style-name="T1">)</text:span><text:span text:style-name="T3">之說明。</text:span></text:p>
      <text:p text:style-name="P87"><text:span text:style-name="T1">(5)</text:span><text:span text:style-name="T3">健康證明書（包括B型肝炎表面抗原、抗體、人類免疫缺乏病毒試驗及胸</text:span></text:p>
      <text:p text:style-name="P91">部X光有關檢查）。</text:p>
      <text:p text:style-name="P87"><text:span text:style-name="T1">(6)</text:span><text:span text:style-name="T3">就學財力證明書。</text:span></text:p>
      <text:p text:style-name="P87"><text:span text:style-name="T1">(7)</text:span><text:span text:style-name="T3">護照或其他國籍證明文件影印本。</text:span></text:p>
      <text:p text:style-name="P87"><text:span text:style-name="T9">※</text:span><text:span text:style-name="T3">各系所若有特別要求資料，將另行通知補繳。</text:span></text:p>
      <text:p text:style-name="P51">3.申請表件若有未盡事宜，悉依本校招生委員會決議辦理。</text:p>
      <text:p text:style-name="P92"><text:span text:style-name="T1">4</text:span><text:span text:style-name="T1">.</text:span><text:span text:style-name="T3">申請件請郵寄至：中華民國</text:span><text:span text:style-name="T9">‧</text:span><text:span text:style-name="T3">台灣</text:span><text:span text:style-name="T9"> </text:span><text:span text:style-name="T1">40601</text:span><text:span text:style-name="T3">台中市北屯區廍子路</text:span><text:span text:style-name="T1">666</text:span><text:span text:style-name="T3">號中臺科技大學教務處</text:span><text:span text:style-name="T124">招生組收</text:span></text:p>
      <text:h text:style-name="P107" text:outline-level="1">附表<text:span text:style-name="T104">二：</text:span>切結書<text:span text:style-name="T136"> </text:span>Attachment <text:span text:style-name="T98">2</text:span>: Recognizance</text:h>
      <text:p text:style-name="P24">◎◎◎切結書AFFIDAVIT◎◎◎</text:p>
      <table:table table:name="表格1" table:style-name="表格1">
        <table:table-column table:style-name="表格1.A"/>
        <text:soft-page-break/>
        <table:table-row table:style-name="表格1.1">
          <table:table-cell table:style-name="表格1.A1" office:value-type="string">
            <text:p text:style-name="P95"><text:span text:style-name="T1">I, the undersigned applicant, guarantee that I am neither an Overseas Chinese</text:span><text:span text:style-name="T1"> student</text:span><text:span text:style-name="T1"> nor </text:span><text:span text:style-name="T1">of</text:span><text:span text:style-name="T1"> R.O.C. nationality,</text:span> and never established household register here.</text:p>
            <text:p text:style-name="P95"><text:span text:style-name="T1">The highest-level diploma which I present (senior high school diploma for 4-year undergraduate applicants, technical junior college diploma for two-year undergraduate or for the third year of the four-year undergraduate program applicants)</text:span><text:span text:style-name="T1">,</text:span><text:span text:style-name="T1"> is recognized as valid and legal by the educational institution of the country where I studied. The certificate of my educational level is equivalent to that awarded by an accredited educational institution of the R.O.C. I have not previously applied to any academic institutions in the R</text:span><text:span text:style-name="T1">.</text:span><text:span text:style-name="T1">O</text:span><text:span text:style-name="T1">.</text:span><text:span text:style-name="T1">C</text:span><text:span text:style-name="T1">.</text:span><text:span text:style-name="T1"> as an overseas Chinese student.</text:span></text:p>
            <text:p text:style-name="P95"><text:span text:style-name="T1">I have never been dismissed from any academic programs in any educational institutions in the R.O.C.</text:span></text:p>
            <text:p text:style-name="P94">I have not used the provisions in “Regulations for Studying in Taiwan and Assistance for Overseas Chinese Students” to apply for admission to any university in Taiwan.</text:p>
            <text:p text:style-name="P95"><text:span text:style-name="T1">I authorize Central Taiwan University of Science and Technology</text:span><text:span text:style-name="T1"> (CTUST)</text:span><text:span text:style-name="T1"> to verify the authenticity of all the documents provided hereby. If anything is found to be false after admission, I will accept revocation of my status as a student of </text:span><text:span text:style-name="T1">CTUST</text:span><text:span text:style-name="T1">. The decision by CTUST is final and irrevocable.</text:span></text:p>
            <text:p text:style-name="P93"><text:span text:style-name="T1">一、</text:span><text:span text:style-name="T137">本人保證不具中華民國國籍法第二條所稱中華民國國籍且</text:span><text:span text:style-name="T92">自始未曾在臺設有戶籍者。</text:span><text:span text:style-name="T130"> </text:span></text:p>
            <text:p text:style-name="P96"><text:span text:style-name="T1">二、本人所提供之最高學歷畢業證書（申請大學部4年制者提出高中畢業證書、申請大學部2年制或4年制三年級者提出專</text:span><text:span text:style-name="T90">科畢業證書）</text:span><text:span text:style-name="T1">在畢業學校所在地國家合法有效取得。所持之證件相當於中華民國國內之各級合法學校授予之相當學位。本人在臺未以僑生身分申請其他大學校院。</text:span></text:p>
            <text:p text:style-name="P96"><text:span text:style-name="T1">三、本人未曾於中華民國國內各級學校遭退學。</text:span><text:span text:style-name="T8"> </text:span></text:p>
            <text:p text:style-name="P96"><text:span text:style-name="T1">四、本人未以「僑生回國就學及輔導辦法」申請入學中華民國國內之其他大學院校。</text:span><text:span text:style-name="T8"> </text:span></text:p>
            <text:p text:style-name="P96"><text:span text:style-name="T1">五、上述所陳之任一事項，本人同意授權</text:span><text:span text:style-name="T8"> </text:span><text:span text:style-name="T1">貴校查證，如有不實或不符規定等情事，於入學後經查證屬實者，本人願意接受貴校註銷學籍處分，絕無異議。</text:span><text:span text:style-name="T117"> </text:span></text:p>
          </table:table-cell>
        </table:table-row>
      </table:table>
      <text:p text:style-name="P27"><text:span text:style-name="T1">申請人簽名</text:span><text:span text:style-name="T8"> <text:s text:c="28"/></text:span><text:span text:style-name="T1">日期（month）</text:span><text:span text:style-name="T8"> </text:span><text:span text:style-name="T1">（day）</text:span><text:span text:style-name="T8"> </text:span><text:span text:style-name="T1">（year）</text:span></text:p>
      <text:p text:style-name="P46"><text:span text:style-name="T1">Signature of </text:span><text:span text:style-name="T1">A</text:span><text:span text:style-name="T1">pplicant</text:span><text:span text:style-name="T123"> <text:s text:c="20"/></text:span><text:span text:style-name="T1"><text:s/>Date </text:span><text:span text:style-name="T123"><text:s text:c="6"/>∕ <text:s text:c="7"/>∕ <text:s text:c="5"/></text:span></text:p>
      <text:p text:style-name="P98"/>
      <text:h text:style-name="P107" text:outline-level="1">附表三：在台未設戶籍聲明書Attachment <text:span text:style-name="T98">3</text:span>: Declaration of Non-Household Registration for CTUST International Applicants</text:h>
      <text:p text:style-name="P54">Declaration of Non-Household Registration for</text:p>
      <text:p text:style-name="P54">CTUST International Applicants </text:p>
      <text:p text:style-name="P44"><text:span text:style-name="T106">中臺科技大學外國學生申請入學在台未設戶籍聲明書</text:span></text:p>
      <text:p text:style-name="P25"/>
      <text:p text:style-name="P47">I, <text:span text:style-name="T122"><text:s text:c="29"/></text:span>(print name), declare that I have never been registered to a household in Taiwan (ROC). <text:s/>If anything is found to be false after admission, I accept that my admission, enrollment, or graduation status shall be revoked without any dispute and that no graduation certificate or records shall be issued.</text:p>
      <text:p text:style-name="P47"><text:span text:style-name="T99">本人聲明未曾在台設有戶籍。若經查獲不實，本人願意接受校方依法撤銷入學資格、開除學籍或取消畢業資格證書，絕無異議。</text:span></text:p>
      <text:p text:style-name="P55"/>
      <text:p text:style-name="P47"><text:span text:style-name="T132">★</text:span><text:span text:style-name="T8"> </text:span><text:span text:style-name="T128">The following information is required</text:span><text:span text:style-name="T128"> ONLY</text:span><text:span text:style-name="T128"> for students whose parent(s) hold ROC citizenship.</text:span><text:span text:style-name="T132"> </text:span></text:p>
      <text:p text:style-name="P47"><text:span text:style-name="T132">★ </text:span><text:span text:style-name="T134">如父親或母親任一方具有中華民國國籍者，則必須填寫以下欄位資料。</text:span></text:p>
      <text:p text:style-name="P47">Father’s Name in Chinese:<text:span text:style-name="T122"> <text:s text:c="14"/></text:span><text:s/>Date of Birth:<text:span text:style-name="T122"> <text:s text:c="11"/>(D/M/Y) </text:span></text:p>
      <text:p text:style-name="P47">Father’s ROC ID number(<text:span text:style-name="T99">中華民國身份證號</text:span>): <text:span text:style-name="T122"><text:s text:c="22"/></text:span><text:s/></text:p>
      <text:p text:style-name="P47">Mother’s Name in Chinese:<text:span text:style-name="T122"> <text:s text:c="13"/></text:span><text:s/>Date of Birth:<text:span text:style-name="T122"> <text:s text:c="11"/>(D/M/Y)</text:span></text:p>
      <text:p text:style-name="P47"><text:span text:style-name="T8"><text:s text:c="9"/></text:span>Mother’s ROC ID number(<text:span text:style-name="T99">中華民國身份證號</text:span>): <text:span text:style-name="T122"><text:s text:c="21"/></text:span><text:s/></text:p>
      <text:p text:style-name="P47"><text:span text:style-name="T8"><text:s text:c="9"/></text:span>Applicant’s Signature<text:span text:style-name="T99">申請人簽名</text:span>: <text:span text:style-name="T122"><text:s text:c="25"/></text:span></text:p>
      <text:p text:style-name="P48"><text:span text:style-name="T8"><text:s text:c="9"/></text:span>Passport (ARC) No.<text:span text:style-name="T99">護照(居留證)號碼</text:span><text:span text:style-name="T8"> </text:span>: <text:span text:style-name="T122"><text:s text:c="25"/></text:span></text:p>
      <text:p text:style-name="P49">Date: <text:s/><text:span text:style-name="T122"><text:s text:c="22"/>(D/M/Y) </text:span></text:p>
      <text:p text:style-name="P57"/>
      <text:p text:style-name="P57"/>
      <text:p text:style-name="P57"/>
      <text:h text:style-name="P107" text:outline-level="1">附表四：繳交資料確認表Attachment 4: Check List</text:h>
      <text:p text:style-name="P52">Check List 繳交資料確認表</text:p>
      <text:p text:style-name="Standard"><text:span text:style-name="T1">申請人請就已繳交之資料，在左方檢核欄內打</text:span><text:span text:style-name="T139"></text:span></text:p>
      <text:p text:style-name="P53">(Please tick the items that you have submitted.)</text:p>
      <table:table table:name="表格2" table:style-name="表格2">
        <table:table-column table:style-name="表格2.A"/>
        <table:table-column table:style-name="表格2.B"/>
        <table:table-column table:style-name="表格2.C"/>
        <table:table-column table:style-name="表格2.D"/>
        <text:soft-page-break/>
        <table:table-row table:style-name="表格2.1">
          <table:table-cell table:style-name="表格2.A1" office:value-type="string">
            <text:p text:style-name="P26">檢核</text:p>
            <text:p text:style-name="P58">Check</text:p>
          </table:table-cell>
          <table:table-cell table:style-name="表格2.A1" office:value-type="string">
            <text:p text:style-name="P58">份數</text:p>
            <text:p text:style-name="P58">Copies</text:p>
          </table:table-cell>
          <table:table-cell table:style-name="表格2.C1" office:value-type="string">
            <text:p text:style-name="P26">申請資料項目</text:p>
            <text:p text:style-name="P58">Required Materials</text:p>
          </table:table-cell>
          <table:table-cell table:style-name="表格2.D1" office:value-type="string">
            <text:p text:style-name="P58">審核用</text:p>
            <text:p text:style-name="P59">Office only</text:p>
          </table:table-cell>
        </table:table-row>
        <table:table-row table:style-name="表格2.1">
          <table:table-cell table:style-name="表格2.C1" office:value-type="string">
            <text:p text:style-name="P61"/>
          </table:table-cell>
          <table:table-cell table:style-name="表格2.C1" office:value-type="string">
            <text:p text:style-name="P63">1</text:p>
          </table:table-cell>
          <table:table-cell table:style-name="表格2.C1" office:value-type="string">
            <text:p text:style-name="Standard"><text:span text:style-name="T93">1.</text:span><text:span text:style-name="T94">入學申請表</text:span><text:span text:style-name="T93">(</text:span><text:span text:style-name="T94">含中文或英文留學計畫書</text:span><text:span text:style-name="T93">)</text:span><text:span text:style-name="T94">。</text:span></text:p>
            <text:p text:style-name="P21">Application for Admission (including a statement of study plan written in Chinese or English).</text:p>
          </table:table-cell>
          <table:table-cell table:style-name="表格2.D1" office:value-type="string">
            <text:p text:style-name="P62"/>
          </table:table-cell>
        </table:table-row>
        <table:table-row table:style-name="表格2.1">
          <table:table-cell table:style-name="表格2.C1" office:value-type="string">
            <text:p text:style-name="P64"/>
          </table:table-cell>
          <table:table-cell table:style-name="表格2.C1" office:value-type="string">
            <text:p text:style-name="P63">1</text:p>
          </table:table-cell>
          <table:table-cell table:style-name="表格2.C1" office:value-type="string">
            <text:p text:style-name="Standard"><text:span text:style-name="T93">2.</text:span><text:span text:style-name="T94">最高學歷畢業證書影印本（中、英文以外之語文，應附經公證之中文或英文譯本）。</text:span></text:p>
            <text:p text:style-name="P21">A Copy of the highest academic diploma obtained (a notarized copy translated in English or Chinese is necessary if the original diploma is not in English or Chinese).</text:p>
          </table:table-cell>
          <table:table-cell table:style-name="表格2.D1" office:value-type="string">
            <text:p text:style-name="P62"/>
          </table:table-cell>
        </table:table-row>
        <table:table-row table:style-name="表格2.1">
          <table:table-cell table:style-name="表格2.C1" office:value-type="string">
            <text:p text:style-name="P64"/>
          </table:table-cell>
          <table:table-cell table:style-name="表格2.C1" office:value-type="string">
            <text:p text:style-name="P63">1</text:p>
          </table:table-cell>
          <table:table-cell table:style-name="表格2.C1" office:value-type="string">
            <text:p text:style-name="P99"><text:span text:style-name="T93">3.</text:span><text:span text:style-name="T94">最高學歷歷年成績單影印（中、英文以外之語文，應附經公證之中文或英文譯本）。</text:span></text:p>
            <text:p text:style-name="P21">A Copy of the transcript of the highest educational degree obtained (a notarized copy translated in English or Chinese is necessary if the original transcript is not in English or Chinese).</text:p>
          </table:table-cell>
          <table:table-cell table:style-name="表格2.D1" office:value-type="string">
            <text:p text:style-name="P22"/>
          </table:table-cell>
        </table:table-row>
        <table:table-row table:style-name="表格2.1">
          <table:table-cell table:style-name="表格2.C1" office:value-type="string">
            <text:p text:style-name="P64"/>
          </table:table-cell>
          <table:table-cell table:style-name="表格2.C1" office:value-type="string">
            <text:p text:style-name="P63">2</text:p>
          </table:table-cell>
          <table:table-cell table:style-name="表格2.C1" office:value-type="string">
            <text:p text:style-name="Standard"><text:span text:style-name="T93">4.</text:span><text:span text:style-name="T94">推薦書兩份</text:span><text:span text:style-name="T93">(</text:span><text:span text:style-name="T94">若為大學部申請者，其中一份推薦書應檢附中文教師提供之該生聽、說、讀、寫能力說明</text:span><text:span text:style-name="T93">)</text:span><text:span text:style-name="T94">。</text:span></text:p>
            <text:p text:style-name="Standard"><text:span text:style-name="T96">Two Letters of Recommendation in sealed envelopes (</text:span><text:span text:style-name="T96">f</text:span><text:span text:style-name="T96">or applicants for undergraduate programs, one of the letters should be prepared by an instructor of Chinese language stating the applicant’s Chinese language proficiency including reading, writing, listening, and speaking).</text:span></text:p>
          </table:table-cell>
          <table:table-cell table:style-name="表格2.D1" office:value-type="string">
            <text:p text:style-name="P62"/>
          </table:table-cell>
        </table:table-row>
        <table:table-row table:style-name="表格2.1">
          <table:table-cell table:style-name="表格2.C1" office:value-type="string">
            <text:p text:style-name="P64"/>
          </table:table-cell>
          <table:table-cell table:style-name="表格2.C1" office:value-type="string">
            <text:p text:style-name="P63">1</text:p>
          </table:table-cell>
          <table:table-cell table:style-name="表格2.C1" office:value-type="string">
            <text:p text:style-name="Standard"><text:span text:style-name="T93">5.</text:span><text:span text:style-name="T94">健康證明書（包括</text:span><text:span text:style-name="T94">B型肝炎表面抗原、抗體、</text:span><text:span text:style-name="T94">人類免疫缺乏病毒</text:span><text:span text:style-name="T94">試驗</text:span><text:span text:style-name="T94">及胸部</text:span><text:span text:style-name="T93">X</text:span><text:span text:style-name="T94">光有關檢查）。</text:span></text:p>
            <text:p text:style-name="Standard"><text:span text:style-name="T96">Health Form (including tests for HBsAg, Anti-HBs, HIV and Chest X-ray).</text:span></text:p>
          </table:table-cell>
          <table:table-cell table:style-name="表格2.D1" office:value-type="string">
            <text:p text:style-name="P62"/>
          </table:table-cell>
        </table:table-row>
        <table:table-row table:style-name="表格2.1">
          <table:table-cell table:style-name="表格2.C1" office:value-type="string">
            <text:p text:style-name="P64"/>
          </table:table-cell>
          <table:table-cell table:style-name="表格2.C1" office:value-type="string">
            <text:p text:style-name="P63">1</text:p>
          </table:table-cell>
          <table:table-cell table:style-name="表格2.C1" office:value-type="string">
            <text:p text:style-name="Standard"><text:span text:style-name="T93">6.</text:span><text:span text:style-name="T94">財力證明（具備足夠在臺就學之財力）</text:span></text:p>
            <text:p text:style-name="Standard"><text:span text:style-name="T96">Financial Statement (with proof of sufficient funds for the applicant’s entire stay </text:span><text:span text:style-name="T96">of</text:span><text:span text:style-name="T96"> study in Taiwan).</text:span></text:p>
          </table:table-cell>
          <table:table-cell table:style-name="表格2.D1" office:value-type="string">
            <text:p text:style-name="P62"/>
          </table:table-cell>
        </table:table-row>
        <table:table-row table:style-name="表格2.1">
          <table:table-cell table:style-name="表格2.C1" office:value-type="string">
            <text:p text:style-name="P64"/>
          </table:table-cell>
          <table:table-cell table:style-name="表格2.C1" office:value-type="string">
            <text:p text:style-name="P63">1</text:p>
          </table:table-cell>
          <table:table-cell table:style-name="表格2.C1" office:value-type="string">
            <text:p text:style-name="Standard"><text:span text:style-name="T94">7.護照影印本或其他國籍證明文件</text:span><text:span text:style-name="T94">　</text:span></text:p>
            <text:p text:style-name="P21">Copy of passport or other equivalent verification of nationality.</text:p>
          </table:table-cell>
          <table:table-cell table:style-name="表格2.D1" office:value-type="string">
            <text:p text:style-name="P22"/>
          </table:table-cell>
        </table:table-row>
        <table:table-row table:style-name="表格2.1">
          <table:table-cell table:style-name="表格2.C1" office:value-type="string">
            <text:p text:style-name="P64"/>
          </table:table-cell>
          <table:table-cell table:style-name="表格2.C1" office:value-type="string">
            <text:p text:style-name="P63">2</text:p>
          </table:table-cell>
          <table:table-cell table:style-name="表格2.C1" office:value-type="string">
            <text:p text:style-name="Standard"><text:span text:style-name="T94">8.切結書/聲明書</text:span></text:p>
            <text:p text:style-name="Standard"><text:span text:style-name="T94">Recognizance</text:span><text:span text:style-name="T94">/</text:span> <text:span text:style-name="T94">Declaration</text:span></text:p>
          </table:table-cell>
          <table:table-cell table:style-name="表格2.D1" office:value-type="string">
            <text:p text:style-name="P23"/>
          </table:table-cell>
        </table:table-row>
      </table:table>
      <text:p text:style-name="P27"><text:span text:style-name="T1">申請人簽名</text:span><text:span text:style-name="T8"> <text:s text:c="28"/></text:span><text:span text:style-name="T1">日期（month）</text:span><text:span text:style-name="T8"> </text:span><text:span text:style-name="T1">（day）</text:span><text:span text:style-name="T8"> </text:span><text:span text:style-name="T1">（year）</text:span></text:p>
      <text:p text:style-name="P46"><text:span text:style-name="T1">Signature of </text:span><text:span text:style-name="T1">A</text:span><text:span text:style-name="T1">pplicant</text:span><text:span text:style-name="T123"> <text:s text:c="20"/></text:span><text:span text:style-name="T1"><text:s/>Date </text:span><text:span text:style-name="T123"><text:s text:c="6"/>∕ <text:s text:c="7"/>∕ <text:s text:c="5"/></text:span></text:p>
      <text:p text:style-name="P97"/>
      <text:p text:style-name="P1"><text:span text:style-name="T1">附錄</text:span><text:span text:style-name="T8"> </text:span><text:span text:style-name="T1">Appendices</text:span></text:p>
      <text:h text:style-name="P106" text:outline-level="1">附錄<text:span text:style-name="T104">一：</text:span>本校校址交通位置圖<text:span text:style-name="T21">Appendix 1</text:span><text:span text:style-name="T21">:</text:span><text:span text:style-name="T21">Transportation</text:span></text:h>
      <text:p text:style-name="P56"><draw:frame draw:style-name="fr2" draw:name="框架2" text:anchor-type="char" svg:x="10.963cm" svg:y="19.263cm" svg:width="4.41cm" svg:height="1.182cm" draw:z-index="18"><draw:text-box><text:p text:style-name="P65">+24° 10' 29.67", +120° 44' 8.55" </text:p><text:p text:style-name="P65">(24.174907, 120.735709)</text:p></draw:text-box></draw:frame><draw:g text:anchor-type="char" draw:z-index="6" draw:style-name="gr1"><draw:frame draw:style-name="gr2" draw:text-style-name="P120" svg:width="16.22cm" svg:height="11.113cm" svg:x="-0.635cm" svg:y="12.949cm"><draw:image xlink:href="Pictures/10000000000002F900000232001A9B397BA8E73C.jpg" xlink:type="simple" xlink:show="embed" xlink:actuate="onLoad"><text:p/></draw:image></draw:frame><draw:frame draw:style-name="gr3" draw:text-style-name="P122" svg:width="2.246cm" svg:height="0.742cm" svg:x="2.471cm" svg:y="15.126cm"><draw:text-box><text:p text:style-name="P121"><text:span text:style-name="T144">ZHON-QING RD.</text:span></text:p></draw:text-box></draw:frame><draw:custom-shape draw:style-name="gr4" draw:text-style-name="P124" svg:width="2.849cm" svg:height="1.064cm" svg:x="0.145cm" svg:y="15.473cm"><text:p text:style-name="P123"><text:span text:style-name="T145">ZHON-QING RD.</text:span></text:p><text:p text:style-name="P123"><text:span text:style-name="T145">INTERCHANGE</text:span></text:p><text:p text:style-name="P121"><text:span text:style-name="T146"/></text:p><draw:enhanced-geometry svg:viewBox="0 0 21600 21600" draw:glue-points="10800 0 3163 3163 0 10800 3163 18437 10800 21600 18437 18437 21600 10800 18437 3163" draw:text-areas="3163 3163 18437 18437" draw:type="ellipse" draw:enhanced-path="U 10800 10800 10800 10800 0 360 Z N"/></draw:custom-shape></draw:g><draw:frame draw:style-name="fr4" draw:name="影像1" text:anchor-type="as-char" svg:width="14.097cm" svg:height="12.702cm" draw:z-index="0"><draw:image xlink:href="Pictures/100000000000027500000262A6EF1A4BD956963A.png"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Wingdings 2" svg:font-family="'Wingdings 2'" style:font-family-generic="roman" style:font-pitch="variable" style:font-charset="x-symbol"/>
    <style:font-face style:name="EuropeanPi-Three" svg:font-family="EuropeanPi-Three, 'Arial Unicode MS'"/>
    <style:font-face style:name="Mangal1" svg:font-family="Mangal"/>
    <style:font-face style:name="全真楷書" svg:font-family="全真楷書, 'Arial Unicode MS'" style:font-family-generic="modern"/>
    <style:font-face style:name="細明體" svg:font-family="細明體, MingLiU" style:font-family-generic="modern"/>
    <style:font-face style:name="標楷體" svg:font-family="標楷體" style:font-family-generic="script"/>
    <style:font-face style:name="DFKai-SB" svg:font-family="DFKai-SB, 標楷體" style:font-family-generic="swiss"/>
    <style:font-face style:name="HelveticaNeue-Condensed" svg:font-family="HelveticaNeue-Condensed, 'Arial Unicode M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fo:line-height="0.635cm" style:vertical-align="baseline"/>
      <style:text-properties fo:letter-spacing="0.004cm" style:letter-kerning="true" style:font-name-asian="細明體" style:font-family-asian="細明體, MingLiU" style:font-family-generic-asian="modern" style:font-size-complex="10pt"/>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next-style-name="Standard" style:default-outline-level="1" style:class="text">
      <style:paragraph-properties fo:margin-top="0.318cm" fo:margin-bottom="0.318cm" loext:contextual-spacing="false" fo:line-height="200%" fo:keep-with-next="always"/>
      <style:text-properties style:font-name="Arial" fo:font-family="Arial" style:font-family-generic="swiss" style:font-pitch="variable" fo:font-weight="bold" style:letter-kerning="true" style:font-name-asian="標楷體" style:font-family-asian="標楷體" style:font-family-generic-asian="script" style:font-weight-asian="bold" style:font-name-complex="Arial" style:font-family-complex="Arial" style:font-family-generic-complex="swiss" style:font-pitch-complex="variable" style:font-size-complex="26pt" style:font-weight-complex="bold"/>
    </style:style>
    <style:style style:name="Heading_20_2" style:display-name="Heading 2" style:family="paragraph" style:parent-style-name="Standard" style:next-style-name="Standard" style:default-outline-level="2" style:class="text">
      <style:paragraph-properties fo:line-height="200%" fo:keep-with-next="always"/>
      <style:text-properties style:font-name="Arial" fo:font-family="Arial" style:font-family-generic="swiss" style:font-pitch="variable" fo:font-weight="bold" style:font-name-asian="標楷體" style:font-family-asian="標楷體" style:font-family-generic-asian="script" style:font-weight-asian="bold" style:font-name-complex="Arial" style:font-family-complex="Arial" style:font-family-generic-complex="swiss" style:font-pitch-complex="variable" style:font-size-complex="24pt" style:font-weight-complex="bold"/>
    </style:style>
    <style:style style:name="Heading_20_3" style:display-name="Heading 3" style:family="paragraph" style:parent-style-name="Standard" style:next-style-name="Standard" style:default-outline-level="3" style:class="text">
      <style:paragraph-properties fo:line-height="200%" fo:keep-with-next="always"/>
      <style:text-properties style:font-name="Arial" fo:font-family="Arial" style:font-family-generic="swiss" style:font-pitch="variable" fo:font-weight="bold" style:font-name-asian="標楷體" style:font-family-asian="標楷體" style:font-family-generic-asian="script" style:font-weight-asian="bold" style:font-name-complex="Arial" style:font-family-complex="Arial" style:font-family-generic-complex="swiss" style:font-pitch-complex="variable" style:font-size-complex="18pt" style:font-weight-complex="bold"/>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樣式1" style:family="paragraph" style:parent-style-name="Standard" style:next-style-name="Heading_20_1">
      <style:paragraph-properties fo:margin-left="0.75cm" fo:margin-right="0cm" fo:line-height="0.706cm" fo:text-indent="1cm" style:auto-text-indent="false"/>
      <style:text-properties fo:font-weight="bold" style:font-name-asian="標楷體" style:font-family-asian="標楷體" style:font-family-generic-asian="script" style:font-weight-asian="bold" style:font-size-complex="13pt"/>
    </style:style>
    <style:style style:name="Contents_20_1" style:display-name="Contents 1" style:family="paragraph" style:parent-style-name="Standard" style:next-style-name="Standard" style:class="index">
      <style:paragraph-properties>
        <style:tab-stops>
          <style:tab-stop style:position="16.492cm" style:type="right" style:leader-style="dotted" style:leader-text="."/>
        </style:tab-stops>
      </style:paragraph-properties>
      <style:text-properties style:font-name="標楷體" fo:font-family="標楷體" style:font-family-generic="script" fo:font-size="14pt" fo:language="zh" fo:country="TW" style:font-name-asian="標楷體" style:font-family-asian="標楷體" style:font-family-generic-asian="script" style:font-size-asian="14pt" style:language-asian="zh" style:country-asian="TW" style:font-name-complex="標楷體" style:font-family-complex="標楷體" style:font-family-generic-complex="script" style:font-size-complex="14pt"/>
    </style:style>
    <style:style style:name="CM2" style:family="paragraph" style:parent-style-name="Standard" style:next-style-name="Standard">
      <style:paragraph-properties style:text-autospace="none"/>
      <style:text-properties fo:font-size="10pt" style:letter-kerning="true" style:font-size-asian="10pt"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註解方塊文字" style:family="paragraph" style:parent-style-name="Standard">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Default" style:family="paragraph">
      <style:paragraph-properties fo:orphans="0" fo:widows="0" style:text-autospace="none"/>
      <style:text-properties fo:color="#000000" style:font-name="DFKai-SB" fo:font-family="DFKai-SB, 標楷體" style:font-family-generic="swiss" fo:font-size="12pt" fo:language="en" fo:country="US" style:font-name-asian="新細明體" style:font-family-asian="新細明體, PMingLiU" style:font-family-generic-asian="roman" style:font-pitch-asian="variable" style:font-size-asian="12pt" style:language-asian="zh" style:country-asian="TW" style:font-name-complex="DFKai-SB" style:font-family-complex="DFKai-SB, 標楷體" style:font-family-generic-complex="swiss" style:font-size-complex="12pt" style:language-complex="ar" style:country-complex="SA"/>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complex="Times New Roman" style:font-family-complex="'Times New Roman'" style:font-family-generic-complex="roman" style:font-pitch-complex="variable"/>
    </style:style>
    <style:style style:name="WW8Num1z1" style:family="text">
      <style:text-properties style:font-name-complex="Times New Roman" style:font-family-complex="'Times New Roman'" style:font-family-generic-complex="roman" style:font-pitch-complex="variable"/>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color="#000000" style:font-name="標楷體" fo:font-family="標楷體" style:font-family-generic="script" fo:font-size="10pt" style:font-name-asian="標楷體" style:font-family-asian="標楷體" style:font-family-generic-asian="script" style:font-size-asian="10pt" style:font-name-complex="Times New Roman" style:font-family-complex="'Times New Roman'" style:font-family-generic-complex="roman" style:font-pitch-complex="variable" style:font-size-complex="10pt"/>
    </style:style>
    <style:style style:name="WW8Num4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0" style:family="text">
      <style:text-properties fo:color="#000000" style:font-name="標楷體" fo:font-family="標楷體" style:font-family-generic="script" fo:font-size="10pt" style:font-name-asian="標楷體" style:font-family-asian="標楷體" style:font-family-generic-asian="script" style:font-size-asian="10pt" style:font-name-complex="Times New Roman" style:font-family-complex="'Times New Roman'" style:font-family-generic-complex="roman" style:font-pitch-complex="variable" style:font-size-complex="10pt"/>
    </style:style>
    <style:style style:name="WW8Num5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預設段落字型" style:family="text"/>
    <style:style style:name="Page_20_Number" style:display-name="Page Number" style:family="text" style:parent-style-name="預設段落字型"/>
    <style:style style:name="Internet_20_link" style:display-name="Internet link" style:family="text">
      <style:text-properties fo:color="#0000ff" style:text-underline-style="solid" style:text-underline-width="auto" style:text-underline-color="font-color"/>
    </style:style>
    <style:style style:name="標題_20_1_20_字元" style:display-name="標題 1 字元" style:family="text">
      <style:text-properties style:font-name="Arial" fo:font-family="Arial" style:font-family-generic="swiss" style:font-pitch="variable" fo:font-size="26pt" fo:language="en" fo:country="US" fo:font-weight="bold" style:letter-kerning="true" style:font-name-asian="標楷體" style:font-family-asian="標楷體" style:font-family-generic-asian="script" style:font-size-asian="26pt" style:language-asian="zh" style:country-asian="TW" style:font-weight-asian="bold" style:font-name-complex="Arial" style:font-family-complex="Arial" style:font-family-generic-complex="swiss" style:font-pitch-complex="variable" style:font-size-complex="26pt" style:font-weight-complex="bold"/>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Visited_20_Internet_20_Link" style:display-name="Visited Internet Link" style:family="text">
      <style:text-properties fo:color="#800080"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1">
        <style:list-level-properties text:list-level-position-and-space-mode="label-alignment">
          <style:list-level-label-alignment text:label-followed-by="listtab" text:list-tab-stop-position="1.058cm" fo:text-indent="-0.635cm" fo:margin-left="1.058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2.117cm" fo:text-indent="-0.847cm" fo:margin-left="2.117cm"/>
        </style:list-level-properties>
      </text:list-level-style-number>
      <text:list-level-style-number text:level="3" text:style-name="WW8Num1z1" style:num-suffix="." style:num-format="i">
        <style:list-level-properties text:list-level-position-and-space-mode="label-alignment" fo:text-align="end">
          <style:list-level-label-alignment text:label-followed-by="listtab" text:list-tab-stop-position="2.963cm" fo:text-indent="-0.847cm" fo:margin-left="2.963cm"/>
        </style:list-level-properties>
      </text:list-level-style-number>
      <text:list-level-style-number text:level="4" text:style-name="WW8Num1z1" style:num-suffix="." style:num-format="1">
        <style:list-level-properties text:list-level-position-and-space-mode="label-alignment">
          <style:list-level-label-alignment text:label-followed-by="listtab" text:list-tab-stop-position="3.81cm" fo:text-indent="-0.847cm" fo:margin-left="3.81cm"/>
        </style:list-level-properties>
      </text:list-level-style-number>
      <text:list-level-style-number text:level="5" text:style-name="WW8Num1z1" style:num-suffix="、" style:num-format="甲, 乙, 丙, ...">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6" text:style-name="WW8Num1z1" style:num-suffix="." style:num-format="i">
        <style:list-level-properties text:list-level-position-and-space-mode="label-alignment" fo:text-align="end">
          <style:list-level-label-alignment text:label-followed-by="listtab" text:list-tab-stop-position="5.503cm" fo:text-indent="-0.847cm" fo:margin-left="5.503cm"/>
        </style:list-level-properties>
      </text:list-level-style-number>
      <text:list-level-style-number text:level="7" text:style-name="WW8Num1z1" style:num-suffix="." style:num-format="1">
        <style:list-level-properties text:list-level-position-and-space-mode="label-alignment">
          <style:list-level-label-alignment text:label-followed-by="listtab" text:list-tab-stop-position="6.35cm" fo:text-indent="-0.847cm" fo:margin-left="6.35cm"/>
        </style:list-level-properties>
      </text:list-level-style-number>
      <text:list-level-style-number text:level="8" text:style-name="WW8Num1z1" style:num-suffix="、" style:num-format="甲, 乙, 丙, ...">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9" text:style-name="WW8Num1z1" style:num-suffix="." style:num-format="i">
        <style:list-level-properties text:list-level-position-and-space-mode="label-alignment" fo:text-align="end">
          <style:list-level-label-alignment text:label-followed-by="listtab" text:list-tab-stop-position="8.043cm" fo:text-indent="-0.847cm" fo:margin-left="8.0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標楷體"/>
      </text:list-level-style-bullet>
      <text:list-level-style-bullet text:level="2" text:style-name="WW8Num4z1"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4z1"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4z1"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4z1"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4z1"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4z1"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4z1"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4z1"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標楷體"/>
      </text:list-level-style-bullet>
      <text:list-level-style-bullet text:level="2" text:style-name="WW8Num5z1"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5z1"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5z1"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5z1"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5z1"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5z1"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5z1"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5z1"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margin-left="0cm" fo:margin-right="0.635cm" fo:text-align="end" style:justify-single-word="false" fo:text-indent="0cm" style:auto-text-indent="false"/>
      <style:text-properties style:font-name="標楷體" style:font-name-asian="標楷體" style:font-name-complex="標楷體"/>
    </style:style>
    <style:style style:name="MP2" style:family="paragraph" style:parent-style-name="Header">
      <style:text-properties style:font-name="標楷體" style:font-name-asian="標楷體" style:font-name-complex="標楷體"/>
    </style:style>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1.501cm" fo:margin-bottom="1.75cm" fo:margin-left="3.175cm" fo:margin-right="1.316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099cm" fo:margin-bottom="0cm" style:dynamic-spacing="true"/>
      </style:header-style>
      <style:footer-style>
        <style:header-footer-properties fo:min-height="0.79cm" fo:margin-top="0.691cm" style:dynamic-spacing="true"/>
      </style:footer-style>
    </style:page-layout>
    <style:page-layout style:name="Mpm2">
      <style:page-layout-properties fo:page-width="21.001cm" fo:page-height="29.7cm" style:num-format="1" style:print-orientation="portrait" fo:margin-top="1.501cm" fo:margin-bottom="1.75cm" fo:margin-left="3.175cm" fo:margin-right="3.175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099cm" fo:margin-bottom="0cm" style:dynamic-spacing="true"/>
      </style:header-style>
      <style:footer-style>
        <style:header-footer-properties fo:min-height="0.469cm" fo:margin-top="0.37cm" style:dynamic-spacing="true"/>
      </style:footer-style>
    </style:page-layout>
  </office:automatic-styles>
  <office:master-styles>
    <style:master-page style:name="Standard" style:page-layout-name="Mpm1">
      <style:header>
        <text:p text:style-name="MP1">外國學生申請入學招生簡章</text:p>
      </style:header>
      <style:header-first>
        <text:p text:style-name="MP1">外國學生申請入學招生簡章</text:p>
        <text:p text:style-name="MP2"/>
      </style:header-first>
      <style:footer>
        <text:p text:style-name="Footer"><draw:frame draw:style-name="Mfr1" draw:name="框架4" text:anchor-type="paragraph" svg:y="0.002cm" draw:z-index="5"><draw:text-box fo:min-height="0.058cm" fo:min-width="0cm"><text:p text:style-name="Footer"><text:span text:style-name="Page_20_Number"><text:page-number text:select-page="current">5</text:page-number></text:span></text:p></draw:text-box></draw:frame></text:p>
      </style:footer>
      <style:footer-first>
        <text:p text:style-name="Footer"><draw:frame draw:style-name="Mfr1" draw:name="框架3" text:anchor-type="paragraph" svg:y="0.002cm" draw:z-index="1"><draw:text-box fo:min-height="0.058cm" fo:min-width="0cm"><text:p text:style-name="Footer"><text:span text:style-name="Page_20_Number"><text:page-number text:select-page="current">1</text:page-number></text:span></text:p></draw:text-box></draw:frame></text:p>
      </style:footer-first>
    </style:master-page>
    <style:master-page style:name="轉換_20_1" style:display-name="轉換 1" style:page-layout-name="Mpm2">
      <style:header>
        <text:p text:style-name="MP1">外國學生申請入學招生簡章</text:p>
      </style:header>
      <style:header-first>
        <text:p text:style-name="MP1">外國學生申請入學招生簡章</text:p>
        <text:p text:style-name="MP2"/>
      </style:header-first>
      <style:footer>
        <text:p text:style-name="Footer"><draw:frame draw:style-name="Mfr1" draw:name="框架6" text:anchor-type="paragraph" svg:y="0.002cm" draw:z-index="21"><draw:text-box fo:min-height="0.058cm" fo:min-width="0cm"><text:p text:style-name="Footer"><text:span text:style-name="Page_20_Number"><text:page-number text:select-page="current">10</text:page-number></text:span></text:p></draw:text-box></draw:frame></text:p>
      </style:footer>
      <style:footer-first>
        <text:p text:style-name="Footer"><draw:frame draw:style-name="Mfr1" draw:name="框架5" text:anchor-type="paragraph" svg:y="0.002cm" draw:z-index="19"><draw:text-box fo:min-height="0.058cm" fo:min-width="0cm"><text:p text:style-name="Footer"><text:span text:style-name="Page_20_Number"><text:page-number text:select-page="current">6</text:page-number></text:span></text:p></draw:text-box></draw:frame></text:p>
      </style: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中 臺 科 技 大 學</dc:title>
    <meta:initial-creator>home</meta:initial-creator>
    <meta:creation-date>2016-02-22T13:58:00</meta:creation-date>
    <dc:creator>User</dc:creator>
    <dc:date>2016-02-22T13:58:00</dc:date>
    <meta:print-date>2016-02-19T14:52:00</meta:print-date>
    <meta:editing-cycles>2</meta:editing-cycles>
    <meta:document-statistic meta:table-count="2" meta:image-count="1" meta:object-count="0" meta:page-count="10" meta:paragraph-count="236" meta:word-count="3332" meta:character-count="17495" meta:non-whitespace-character-count="11095"/>
    <meta:generator>LibreOffice/5.2.7.2$Windows_x86 LibreOffice_project/2b7f1e640c46ceb28adf43ee075a6e8b8439ed10</meta:generator>
  </office:meta>
</office:document-meta>
</file>